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2C00000191275BCAC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Tabelle1" style:family="table">
      <style:table-properties style:width="17cm" table:align="margins" fo:background-color="transparent" style:writing-mode="lr-tb">
        <style:background-image/>
      </style:table-properties>
    </style:style>
    <style:style style:name="Tabelle1.A" style:family="table-column">
      <style:table-column-properties style:column-width="1.806cm" style:rel-column-width="6962*"/>
    </style:style>
    <style:style style:name="Tabelle1.B" style:family="table-column">
      <style:table-column-properties style:column-width="10.186cm" style:rel-column-width="39267*"/>
    </style:style>
    <style:style style:name="Tabelle1.C" style:family="table-column">
      <style:table-column-properties style:column-width="5.008cm" style:rel-column-width="19306*"/>
    </style:style>
    <style:style style:name="Tabelle1.1" style:family="table-row">
      <style:table-row-properties fo:background-color="transparent">
        <style:background-image/>
      </style:table-row-properties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C1" style:family="table-cell">
      <style:table-cell-properties fo:padding="0.097cm" fo:border="0.05pt solid #000000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First_20_Page">
      <style:paragraph-properties fo:margin-left="0cm" fo:margin-right="0cm" fo:margin-top="0cm" fo:margin-bottom="0.101cm" style:contextual-spacing="false" fo:text-indent="0cm" style:auto-text-indent="false" style:page-number="auto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2" style:family="paragraph" style:parent-style-name="Text_20_body">
      <style:paragraph-properties fo:margin-left="0cm" fo:margin-right="0cm" fo:margin-top="0cm" fo:margin-bottom="0.101cm" style:contextual-spacing="false" fo:text-indent="0cm" style:auto-text-indent="false"/>
      <style:text-properties style:font-name="Times New Roman" fo:language="en" fo:country="GB" style:language-complex="hi" style:country-complex="IN"/>
    </style:style>
    <style:style style:name="P3" style:family="paragraph" style:parent-style-name="Text_20_body">
      <style:paragraph-properties fo:margin-left="0cm" fo:margin-right="0cm" fo:margin-top="0cm" fo:margin-bottom="0.101cm" style:contextual-spacing="false" fo:text-indent="0cm" style:auto-text-indent="false"/>
      <style:text-properties fo:color="#000000" loext:opacity="100%" style:font-name="Times New Roman" fo:font-size="12pt" fo:letter-spacing="normal" fo:language="en" fo:country="GB" officeooo:rsid="00070735" officeooo:paragraph-rsid="00070735" style:font-name-asian="Mangal1" style:font-size-asian="12pt" style:language-asian="hi" style:country-asian="IN" style:font-size-complex="12pt" style:language-complex="hi" style:country-complex="IN" style:text-scale="100%"/>
    </style:style>
    <style:style style:name="P4" style:family="paragraph" style:parent-style-name="Text_20_body">
      <style:paragraph-properties fo:margin-left="0cm" fo:margin-right="0cm" fo:margin-top="0cm" fo:margin-bottom="0.101cm" style:contextual-spacing="false" fo:text-indent="0cm" style:auto-text-indent="false"/>
      <style:text-properties fo:color="#000000" loext:opacity="100%" style:font-name="Times New Roman" fo:font-size="12pt" fo:letter-spacing="normal" fo:language="en" fo:country="GB" officeooo:paragraph-rsid="00070735" style:font-name-asian="Mangal1" style:font-size-asian="12pt" style:language-asian="hi" style:country-asian="IN" style:font-size-complex="12pt" style:language-complex="hi" style:country-complex="IN" style:text-scale="100%"/>
    </style:style>
    <style:style style:name="P5" style:family="paragraph" style:parent-style-name="Text_20_body">
      <style:paragraph-properties fo:margin-left="0cm" fo:margin-right="0cm" fo:margin-top="0cm" fo:margin-bottom="0.101cm" style:contextual-spacing="false" fo:text-indent="0cm" style:auto-text-indent="false"/>
    </style:style>
    <style:style style:name="P6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variant="small-caps" fo:color="#000000" loext:opacity="100%" style:font-name="Times New Roman" fo:font-size="4pt" fo:letter-spacing="normal" fo:language="en" fo:country="GB" officeooo:rsid="00070735" officeooo:paragraph-rsid="00070735" style:font-name-asian="Mangal1" style:font-size-asian="4pt" style:language-asian="hi" style:country-asian="IN" style:font-size-complex="4pt" style:language-complex="hi" style:country-complex="IN" style:text-scale="100%"/>
    </style:style>
    <style:style style:name="P7" style:family="paragraph">
      <style:paragraph-properties fo:text-align="center"/>
      <style:text-properties fo:font-size="12pt"/>
    </style:style>
    <style:style style:name="P8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variant="small-caps" fo:color="#000000" loext:opacity="100%" style:font-name="Times New Roman" fo:font-size="12pt" fo:letter-spacing="normal" fo:language="en" fo:country="GB" officeooo:rsid="00070735" officeooo:paragraph-rsid="00070735" style:font-name-asian="Mangal1" style:font-size-asian="12pt" style:language-asian="hi" style:country-asian="IN" style:font-size-complex="12pt" style:language-complex="hi" style:country-complex="IN" style:text-scale="100%"/>
    </style:style>
    <style:style style:name="P9" style:family="paragraph" style:parent-style-name="Standard">
      <style:paragraph-properties fo:text-align="left" style:justify-single-word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0" style:family="paragraph" style:parent-style-name="Standard">
      <style:paragraph-properties fo:text-align="left" style:justify-single-word="false"/>
      <style:text-properties style:font-name="Times New Roman" fo:font-size="12pt" fo:language="en" fo:country="GB" style:font-size-asian="12pt" style:language-complex="hi" style:country-complex="IN"/>
    </style:style>
    <style:style style:name="P11" style:family="paragraph" style:parent-style-name="Text_20_body">
      <style:paragraph-properties fo:margin-top="0cm" fo:margin-bottom="0.101cm" style:contextual-spacing="false" fo:text-align="left" style:justify-single-word="false"/>
      <style:text-properties fo:font-variant="small-caps" fo:color="#000000" loext:opacity="100%" style:font-name="Times New Roman" fo:font-size="6pt" fo:letter-spacing="normal" fo:language="en" fo:country="GB" style:font-name-asian="Mangal1" style:font-size-asian="6pt" style:language-asian="hi" style:country-asian="IN" style:font-size-complex="6pt" style:language-complex="hi" style:country-complex="IN" style:text-scale="100%"/>
    </style:style>
    <style:style style:name="P12" style:family="paragraph">
      <style:paragraph-properties fo:text-align="center"/>
    </style:style>
    <style:style style:name="P13" style:family="paragraph" style:parent-style-name="Standard">
      <style:paragraph-properties fo:margin-top="0cm" fo:margin-bottom="0.101cm" style:contextual-spacing="false" fo:text-align="center" style:justify-single-word="false"/>
      <style:text-properties fo:font-variant="small-caps"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4" style:family="paragraph" style:parent-style-name="Standard">
      <style:paragraph-properties fo:text-align="left" style:justify-single-word="false"/>
      <style:text-properties style:font-name="Times New Roman" fo:language="en" fo:country="GB" style:language-complex="hi" style:country-complex="IN"/>
    </style:style>
    <style:style style:name="P15" style:family="paragraph" style:parent-style-name="Text_20_body">
      <style:text-properties fo:color="#000000" loext:opacity="100%" style:font-name="Times New Roman" fo:font-size="4pt" fo:letter-spacing="normal" fo:language="en" fo:country="GB" style:font-name-asian="Mangal1" style:font-size-asian="4pt" style:language-asian="hi" style:country-asian="IN" style:font-size-complex="4pt" style:language-complex="hi" style:country-complex="IN" style:text-scale="100%"/>
    </style:style>
    <style:style style:name="P16" style:family="paragraph" style:parent-style-name="Text_20_body">
      <style:paragraph-properties fo:margin-top="0cm" fo:margin-bottom="0.101cm" style:contextual-spacing="false" fo:text-align="center" style:justify-single-word="false"/>
      <style:text-properties fo:font-variant="small-caps" fo:color="#000000" loext:opacity="100%" style:font-name="Times New Roman" fo:font-size="12pt" fo:letter-spacing="normal" fo:language="en" fo:country="GB" officeooo:rsid="00070735" style:font-name-asian="Mangal1" style:font-size-asian="12pt" style:language-asian="hi" style:country-asian="IN" style:font-size-complex="12pt" style:language-complex="hi" style:country-complex="IN" style:text-scale="100%"/>
    </style:style>
    <style:style style:name="P17" style:family="paragraph" style:parent-style-name="Standard" style:list-style-name="WWNum2">
      <style:paragraph-properties fo:margin-top="0.101cm" fo:margin-bottom="0.101cm" style:contextual-spacing="false" fo:line-height="0.499cm"/>
      <style:text-properties style:font-name="Times New Roman" fo:language="en" fo:country="GB" style:language-complex="hi" style:country-complex="IN"/>
    </style:style>
    <style:style style:name="P18" style:family="paragraph" style:parent-style-name="Standard" style:list-style-name="WWNum2">
      <style:paragraph-properties fo:margin-top="0.101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9" style:family="paragraph" style:parent-style-name="Standard">
      <style:paragraph-properties fo:margin-top="0.3cm" fo:margin-bottom="0.3cm" style:contextual-spacing="false" fo:line-height="0.499cm"/>
      <style:text-properties fo:color="#000000" loext:opacity="100%" style:font-name="Times New Roman" fo:font-size="12pt" fo:letter-spacing="normal" fo:language="en" fo:country="GB" fo:font-style="italic" style:font-name-asian="Mangal1" style:font-size-asian="12pt" style:language-asian="hi" style:country-asian="IN" style:font-style-asian="italic" style:font-size-complex="12pt" style:language-complex="hi" style:country-complex="IN" style:font-style-complex="italic" style:text-scale="100%"/>
    </style:style>
    <style:style style:name="P20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language="en" fo:country="GB" officeooo:paragraph-rsid="0083db16" style:language-complex="hi" style:country-complex="IN"/>
    </style:style>
    <style:style style:name="P21" style:family="paragraph" style:parent-style-name="Text_20_body" style:list-style-name="WWNum4">
      <style:text-properties style:font-name="Times New Roman" fo:language="en" fo:country="GB" officeooo:paragraph-rsid="0083db16" style:language-complex="hi" style:country-complex="IN"/>
    </style:style>
    <style:style style:name="P22" style:family="paragraph" style:parent-style-name="Text_20_body">
      <style:paragraph-properties fo:margin-top="0cm" fo:margin-bottom="0cm" style:contextual-spacing="false"/>
      <style:text-properties style:font-name="Times New Roman" fo:language="en" fo:country="GB" officeooo:paragraph-rsid="0083db16" style:language-complex="hi" style:country-complex="IN"/>
    </style:style>
    <style:style style:name="P23" style:family="paragraph" style:parent-style-name="Standard" style:list-style-name="WWNum3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officeooo:paragraph-rsid="0083db16" style:font-name-asian="Mangal1" style:font-size-asian="12pt" style:language-asian="hi" style:country-asian="IN" style:font-size-complex="12pt" style:language-complex="hi" style:country-complex="IN" style:text-scale="100%"/>
    </style:style>
    <style:style style:name="P24" style:family="paragraph" style:parent-style-name="Standard" style:list-style-name="WWNum3">
      <style:paragraph-properties fo:margin-top="0cm" fo:margin-bottom="0.101cm" style:contextual-spacing="false" fo:line-height="0.499cm"/>
      <style:text-properties style:font-name="Times New Roman" fo:language="en" fo:country="GB" officeooo:paragraph-rsid="0083db16" style:language-complex="hi" style:country-complex="IN"/>
    </style:style>
    <style:style style:name="P25" style:family="paragraph" style:parent-style-name="Standard" style:list-style-name="WWNum3">
      <style:paragraph-properties fo:margin-top="0cm" fo:margin-bottom="0.199cm" style:contextual-spacing="false" fo:line-height="0.499cm"/>
      <style:text-properties fo:color="#000000" loext:opacity="100%" style:font-name="Times New Roman" fo:font-size="12pt" fo:letter-spacing="normal" fo:language="en" fo:country="GB" officeooo:paragraph-rsid="0083db16" style:font-name-asian="Mangal1" style:font-size-asian="12pt" style:language-asian="hi" style:country-asian="IN" style:font-size-complex="12pt" style:language-complex="hi" style:country-complex="IN" style:text-scale="100%"/>
    </style:style>
    <style:style style:name="P26" style:family="paragraph" style:parent-style-name="Standard">
      <style:paragraph-properties fo:text-align="left" style:justify-single-word="false"/>
      <style:text-properties style:font-name="Times New Roman" fo:language="en" fo:country="GB" officeooo:paragraph-rsid="0083db16" style:language-complex="hi" style:country-complex="IN"/>
    </style:style>
    <style:style style:name="P27" style:family="paragraph" style:parent-style-name="Text_20_body" style:list-style-name="WWNum5">
      <style:paragraph-properties fo:margin-top="0.199cm" fo:margin-bottom="0cm" style:contextual-spacing="false"/>
      <style:text-properties fo:color="#000000" loext:opacity="100%" style:font-name="Times New Roman" fo:font-size="12pt" fo:letter-spacing="normal" fo:language="en" fo:country="GB" officeooo:paragraph-rsid="0083db16" style:font-name-asian="Mangal1" style:font-size-asian="12pt" style:language-asian="hi" style:country-asian="IN" style:font-size-complex="12pt" style:language-complex="hi" style:country-complex="IN" style:text-scale="100%"/>
    </style:style>
    <style:style style:name="P28" style:family="paragraph" style:parent-style-name="Standard">
      <style:paragraph-properties fo:margin-top="0cm" fo:margin-bottom="0.101cm" style:contextual-spacing="false" fo:text-align="center" style:justify-single-word="false"/>
    </style:style>
    <style:style style:name="P29" style:family="paragraph" style:parent-style-name="Standard">
      <style:paragraph-properties fo:margin-top="0cm" fo:margin-bottom="0.101cm" style:contextual-spacing="false" fo:text-align="center" style:justify-single-word="false"/>
      <style:text-properties fo:color="#000000" loext:opacity="100%" style:font-name="Times New Roman" fo:font-size="5.5pt" fo:letter-spacing="normal" fo:language="en" fo:country="GB" style:font-name-asian="Mangal1" style:font-size-asian="5.5pt" style:language-asian="hi" style:country-asian="IN" style:font-size-complex="6pt" style:language-complex="hi" style:country-complex="IN" style:text-scale="100%"/>
    </style:style>
    <style:style style:name="P30" style:family="paragraph" style:parent-style-name="Text_20_body">
      <style:paragraph-properties fo:line-height="120%"/>
      <style:text-properties officeooo:paragraph-rsid="00766669"/>
    </style:style>
    <style:style style:name="P31" style:family="paragraph" style:parent-style-name="Standard">
      <style:text-properties officeooo:rsid="00811f02" officeooo:paragraph-rsid="0083aabe"/>
    </style:style>
    <style:style style:name="P32" style:family="paragraph" style:parent-style-name="Standard">
      <style:text-properties fo:color="#00000a" loext:opacity="100%" style:font-name="Liberation Serif" fo:font-size="8pt" fo:language="de" fo:country="DE" officeooo:rsid="006badbe" officeooo:paragraph-rsid="00766669" style:font-name-asian="SimSun" style:font-size-asian="7pt" style:language-asian="zh" style:country-asian="CN" style:font-name-complex="Mangal1" style:font-size-complex="8pt" style:language-complex="hi" style:country-complex="IN"/>
    </style:style>
    <style:style style:name="P33" style:family="paragraph" style:parent-style-name="Text_20_body">
      <style:text-properties fo:color="#00000a" loext:opacity="100%" style:font-name="Liberation Serif" fo:font-size="8pt" fo:language="de" fo:country="DE" officeooo:rsid="006badbe" officeooo:paragraph-rsid="007c664d" style:font-name-asian="SimSun" style:font-size-asian="7pt" style:language-asian="zh" style:country-asian="CN" style:font-name-complex="Mangal1" style:font-size-complex="8pt" style:language-complex="hi" style:country-complex="IN"/>
    </style:style>
    <style:style style:name="P34" style:family="paragraph" style:parent-style-name="Text_20_body">
      <style:text-properties officeooo:rsid="00811f02" officeooo:paragraph-rsid="007c664d"/>
    </style:style>
    <style:style style:name="P35" style:family="paragraph" style:parent-style-name="Text_20_body">
      <style:text-properties officeooo:rsid="00811f02" officeooo:paragraph-rsid="0071c62a"/>
    </style:style>
    <style:style style:name="P36" style:family="paragraph" style:parent-style-name="Text_20_body">
      <style:text-properties officeooo:rsid="00811f02" officeooo:paragraph-rsid="0083aabe"/>
    </style:style>
    <style:style style:name="P37" style:family="paragraph" style:parent-style-name="Text_20_body">
      <style:text-properties officeooo:rsid="006ec492" officeooo:paragraph-rsid="007c664d"/>
    </style:style>
    <style:style style:name="P38" style:family="paragraph" style:parent-style-name="Text_20_body">
      <style:text-properties officeooo:rsid="006ec492" officeooo:paragraph-rsid="006ced98"/>
    </style:style>
    <style:style style:name="P39" style:family="paragraph" style:parent-style-name="Text_20_body">
      <style:text-properties fo:font-size="11pt" officeooo:rsid="00570414" officeooo:paragraph-rsid="0083aabe" style:font-size-asian="11pt" style:font-size-complex="11pt"/>
    </style:style>
    <style:style style:name="P40" style:family="paragraph" style:parent-style-name="Text_20_body">
      <style:text-properties fo:color="#00000a" loext:opacity="100%" style:font-name="Liberation Serif" fo:font-size="8pt" fo:language="de" fo:country="DE" officeooo:rsid="006badbe" officeooo:paragraph-rsid="006ced98" style:font-name-asian="SimSun" style:font-size-asian="7pt" style:language-asian="zh" style:country-asian="CN" style:font-name-complex="Mangal1" style:font-size-complex="8pt" style:language-complex="hi" style:country-complex="IN"/>
    </style:style>
    <style:style style:name="P41" style:family="paragraph" style:parent-style-name="Text_20_body">
      <style:text-properties fo:font-weight="normal" officeooo:rsid="006ec492" officeooo:paragraph-rsid="006ced98" style:font-weight-asian="normal" style:font-weight-complex="normal"/>
    </style:style>
    <style:style style:name="P42" style:family="paragraph" style:parent-style-name="Text_20_body">
      <style:text-properties officeooo:rsid="006ec492" officeooo:paragraph-rsid="006c58f1"/>
    </style:style>
    <style:style style:name="P43" style:family="paragraph" style:parent-style-name="Text_20_body">
      <style:text-properties officeooo:rsid="00570414" officeooo:paragraph-rsid="0083aabe"/>
    </style:style>
    <style:style style:name="P44" style:family="paragraph" style:parent-style-name="Text_20_body">
      <style:text-properties officeooo:rsid="00570414" officeooo:paragraph-rsid="007c664d"/>
    </style:style>
    <style:style style:name="P45" style:family="paragraph" style:parent-style-name="Text_20_body">
      <style:paragraph-properties fo:break-before="page"/>
      <style:text-properties officeooo:rsid="00570414" officeooo:paragraph-rsid="007c664d"/>
    </style:style>
    <style:style style:name="P46" style:family="paragraph" style:parent-style-name="Text_20_body">
      <style:text-properties officeooo:rsid="00570414" officeooo:paragraph-rsid="006508bb"/>
    </style:style>
    <style:style style:name="P47" style:family="paragraph" style:parent-style-name="Text_20_body">
      <style:text-properties officeooo:paragraph-rsid="006508bb"/>
    </style:style>
    <style:style style:name="P48" style:family="paragraph" style:parent-style-name="Text_20_body">
      <style:text-properties officeooo:paragraph-rsid="0083aabe"/>
    </style:style>
    <style:style style:name="P49" style:family="paragraph" style:parent-style-name="Text_20_body">
      <style:text-properties fo:font-size="8pt" officeooo:rsid="00570414" officeooo:paragraph-rsid="006508bb" style:font-size-asian="7pt" style:font-size-complex="8pt"/>
    </style:style>
    <style:style style:name="P50" style:family="paragraph" style:parent-style-name="Text_20_body">
      <style:text-properties fo:font-size="8pt" fo:font-weight="bold" officeooo:rsid="00570414" officeooo:paragraph-rsid="006508bb" style:font-size-asian="7pt" style:font-weight-asian="bold" style:font-size-complex="8pt" style:font-weight-complex="bold"/>
    </style:style>
    <style:style style:name="P51" style:family="paragraph" style:parent-style-name="Text_20_body">
      <style:text-properties fo:font-weight="normal" officeooo:rsid="00659eef" officeooo:paragraph-rsid="005afa77" style:font-weight-asian="normal" style:font-weight-complex="normal"/>
    </style:style>
    <style:style style:name="P52" style:family="paragraph" style:parent-style-name="Text_20_body">
      <style:text-properties officeooo:paragraph-rsid="005afa77"/>
    </style:style>
    <style:style style:name="P53" style:family="paragraph" style:parent-style-name="Text_20_body">
      <style:text-properties officeooo:rsid="00570414" officeooo:paragraph-rsid="005afa77"/>
    </style:style>
    <style:style style:name="P54" style:family="paragraph" style:parent-style-name="Text_20_body">
      <style:text-properties fo:font-size="6pt" officeooo:rsid="00570414" officeooo:paragraph-rsid="005afa77" style:font-size-asian="6pt" style:font-size-complex="6pt"/>
    </style:style>
    <style:style style:name="P55" style:family="paragraph" style:parent-style-name="Text_20_body">
      <style:text-properties officeooo:rsid="00570414" officeooo:paragraph-rsid="004daf40"/>
    </style:style>
    <style:style style:name="P56" style:family="paragraph" style:parent-style-name="Text_20_body">
      <style:text-properties fo:font-size="8pt" officeooo:rsid="00570414" officeooo:paragraph-rsid="004daf40" style:font-size-asian="7pt" style:font-size-complex="8pt"/>
    </style:style>
    <style:style style:name="P57" style:family="paragraph" style:parent-style-name="Text_20_body">
      <style:text-properties officeooo:rsid="00505e16" officeooo:paragraph-rsid="004c7fbf"/>
    </style:style>
    <style:style style:name="P58" style:family="paragraph" style:parent-style-name="Text_20_body">
      <style:paragraph-properties fo:break-before="page"/>
      <style:text-properties officeooo:rsid="00505e16" officeooo:paragraph-rsid="004c7fbf"/>
    </style:style>
    <style:style style:name="P59" style:family="paragraph" style:parent-style-name="Text_20_body">
      <style:text-properties fo:font-size="8pt" officeooo:rsid="00505e16" officeooo:paragraph-rsid="004c7fbf" style:font-size-asian="7pt" style:font-size-complex="8pt"/>
    </style:style>
    <style:style style:name="P60" style:family="paragraph" style:parent-style-name="Text_20_body">
      <style:text-properties officeooo:rsid="003dc451" officeooo:paragraph-rsid="0046c9fd"/>
    </style:style>
    <style:style style:name="P61" style:family="paragraph" style:parent-style-name="Text_20_body">
      <style:text-properties officeooo:paragraph-rsid="0046c9fd"/>
    </style:style>
    <style:style style:name="P62" style:family="paragraph" style:parent-style-name="Text_20_body">
      <style:text-properties fo:font-size="8pt" officeooo:rsid="003dc451" officeooo:paragraph-rsid="0046c9fd" style:font-size-asian="7pt" style:font-size-complex="8pt"/>
    </style:style>
    <style:style style:name="P63" style:family="paragraph" style:parent-style-name="Text_20_body">
      <style:text-properties officeooo:rsid="003dc451" officeooo:paragraph-rsid="003a06ae"/>
    </style:style>
    <style:style style:name="P64" style:family="paragraph" style:parent-style-name="Text_20_body">
      <style:text-properties officeooo:paragraph-rsid="003a06ae"/>
    </style:style>
    <style:style style:name="P65" style:family="paragraph" style:parent-style-name="Text_20_body">
      <style:text-properties officeooo:paragraph-rsid="003f059c"/>
    </style:style>
    <style:style style:name="P66" style:family="paragraph" style:parent-style-name="Standard">
      <style:text-properties fo:color="#00000a" loext:opacity="100%" style:font-name="Times New Roman1" fo:font-size="8pt" officeooo:paragraph-rsid="003a06ae" style:font-size-asian="7pt" style:font-size-complex="8pt"/>
    </style:style>
    <style:style style:name="P67" style:family="paragraph" style:parent-style-name="Text_20_body">
      <style:paragraph-properties fo:break-before="page"/>
      <style:text-properties officeooo:rsid="003dc451" officeooo:paragraph-rsid="003a06ae"/>
    </style:style>
    <style:style style:name="P68" style:family="paragraph" style:parent-style-name="Text_20_body">
      <style:text-properties officeooo:paragraph-rsid="0037f3c2"/>
    </style:style>
    <style:style style:name="P69" style:family="paragraph" style:parent-style-name="Text_20_body">
      <style:text-properties fo:color="#00000a" loext:opacity="100%" style:font-name="Times New Roman1" fo:font-size="12pt" officeooo:paragraph-rsid="0083aabe"/>
    </style:style>
    <style:style style:name="P70" style:family="paragraph" style:parent-style-name="Text_20_body">
      <style:text-properties fo:color="#00000a" loext:opacity="100%" style:font-name="Times New Roman1" fo:font-size="12pt" officeooo:paragraph-rsid="003404a9"/>
    </style:style>
    <style:style style:name="P71" style:family="paragraph" style:parent-style-name="Text_20_body">
      <style:text-properties style:font-name="Times New Roman1" officeooo:paragraph-rsid="003404a9"/>
    </style:style>
    <style:style style:name="P72" style:family="paragraph" style:parent-style-name="Text_20_body">
      <style:text-properties fo:color="#00000a" loext:opacity="100%" style:font-name="Times New Roman1" fo:font-size="6pt" officeooo:paragraph-rsid="003404a9" style:font-size-asian="6pt" style:font-size-complex="6pt"/>
    </style:style>
    <style:style style:name="P73" style:family="paragraph" style:parent-style-name="Text_20_body">
      <style:text-properties style:font-name="Times New Roman1"/>
    </style:style>
    <style:style style:name="P74" style:family="paragraph" style:parent-style-name="Text_20_body">
      <style:text-properties style:font-name="Times New Roman1" officeooo:paragraph-rsid="0037f3c2"/>
    </style:style>
    <style:style style:name="P75" style:family="paragraph" style:parent-style-name="Text_20_body">
      <style:text-properties style:font-name="Times New Roman1" officeooo:paragraph-rsid="0083aabe"/>
    </style:style>
    <style:style style:name="P76" style:family="paragraph" style:parent-style-name="Text_20_body">
      <style:text-properties style:font-name="Times New Roman1" fo:font-size="8pt" style:font-size-asian="7pt" style:font-size-complex="8pt"/>
    </style:style>
    <style:style style:name="P77" style:family="paragraph" style:parent-style-name="Text_20_body">
      <style:text-properties style:font-name="Times New Roman"/>
    </style:style>
    <style:style style:name="P78" style:family="paragraph" style:parent-style-name="Text_20_body">
      <style:paragraph-properties fo:break-before="page"/>
      <style:text-properties style:font-name="Times New Roman"/>
    </style:style>
    <style:style style:name="P79" style:family="paragraph" style:parent-style-name="Text_20_body">
      <style:text-properties style:font-name="Times New Roman" fo:font-size="6pt" style:font-size-asian="6pt" style:font-size-complex="6pt"/>
    </style:style>
    <style:style style:name="P80" style:family="paragraph" style:parent-style-name="Text_20_body"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81" style:family="paragraph" style:parent-style-name="Text_20_body">
      <style:text-properties fo:color="#000000" loext:opacity="100%" style:font-name="Times New Roman" fo:font-size="5.5pt" fo:letter-spacing="normal" fo:language="en" fo:country="GB" style:font-name-asian="Mangal1" style:font-size-asian="5.5pt" style:language-asian="hi" style:country-asian="IN" style:font-size-complex="6pt" style:language-complex="hi" style:country-complex="IN" style:text-scale="100%"/>
    </style:style>
    <style:style style:name="P82" style:family="paragraph" style:parent-style-name="Text_20_body">
      <style:text-properties style:font-name="Times New Roman" fo:language="en" fo:country="GB" style:language-complex="hi" style:country-complex="IN"/>
    </style:style>
    <style:style style:name="P83" style:family="paragraph" style:parent-style-name="Text_20_body">
      <style:text-properties fo:color="#000000" loext:opacity="100%" style:font-name="Times New Roman" fo:font-size="12pt" fo:letter-spacing="normal" fo:language="en" fo:country="GB" officeooo:paragraph-rsid="0083aabe" style:font-name-asian="Mangal1" style:font-size-asian="12pt" style:language-asian="hi" style:country-asian="IN" style:font-size-complex="12pt" style:language-complex="hi" style:country-complex="IN" style:text-scale="100%"/>
    </style:style>
    <style:style style:name="P84" style:family="paragraph" style:parent-style-name="Text_20_body">
      <style:paragraph-properties fo:break-before="pag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85" style:family="paragraph" style:parent-style-name="Text_20_body">
      <style:text-properties fo:color="#000000" loext:opacity="100%" style:font-name="Times New Roman" fo:font-size="12pt" fo:letter-spacing="normal" fo:language="en" fo:country="GB" officeooo:paragraph-rsid="0008276e" style:font-name-asian="Mangal1" style:font-size-asian="12pt" style:language-asian="hi" style:country-asian="IN" style:font-size-complex="12pt" style:language-complex="hi" style:country-complex="IN" style:text-scale="100%"/>
    </style:style>
    <style:style style:name="P86" style:family="paragraph" style:parent-style-name="Text_20_body">
      <style:text-properties fo:color="#000000" loext:opacity="100%" style:font-name="Times New Roman" fo:font-size="5.5pt" fo:letter-spacing="normal" fo:language="en" fo:country="GB" officeooo:paragraph-rsid="000ebfe6" style:font-name-asian="Mangal1" style:font-size-asian="5.5pt" style:language-asian="hi" style:country-asian="IN" style:font-size-complex="6pt" style:language-complex="hi" style:country-complex="IN" style:text-scale="100%"/>
    </style:style>
    <style:style style:name="P87" style:family="paragraph" style:parent-style-name="Text_20_body">
      <style:text-properties fo:color="#000000" loext:opacity="100%" style:font-name="Times New Roman" fo:font-size="12pt" fo:letter-spacing="normal" fo:language="en" fo:country="GB" officeooo:paragraph-rsid="0041461f" style:font-name-asian="Mangal1" style:font-size-asian="12pt" style:language-asian="hi" style:country-asian="IN" style:font-size-complex="12pt" style:language-complex="hi" style:country-complex="IN" style:text-scale="100%"/>
    </style:style>
    <style:style style:name="P88" style:family="paragraph" style:parent-style-name="Text_20_body">
      <style:text-properties fo:color="#000000" loext:opacity="100%" style:font-name="Times New Roman" fo:font-size="6pt" fo:letter-spacing="normal" fo:language="en" fo:country="GB" style:font-name-asian="Mangal1" style:font-size-asian="6pt" style:language-asian="hi" style:country-asian="IN" style:font-size-complex="6pt" style:language-complex="hi" style:country-complex="IN" style:text-scale="100%"/>
    </style:style>
    <style:style style:name="P89" style:family="paragraph" style:parent-style-name="Text_20_body">
      <style:text-properties fo:color="#000000" loext:opacity="100%" style:font-name="Times New Roman" fo:font-size="12pt" fo:letter-spacing="normal" fo:language="en" fo:country="GB" officeooo:paragraph-rsid="00091fc0" style:font-name-asian="Mangal1" style:font-size-asian="12pt" style:language-asian="hi" style:country-asian="IN" style:font-size-complex="12pt" style:language-complex="hi" style:country-complex="IN" style:text-scale="100%"/>
    </style:style>
    <style:style style:name="P90" style:family="paragraph" style:parent-style-name="Text_20_body">
      <style:text-properties style:font-name="Times New Roman" fo:language="en" fo:country="GB" officeooo:paragraph-rsid="0080409b" style:language-complex="hi" style:country-complex="IN"/>
    </style:style>
    <style:style style:name="P91" style:family="paragraph" style:parent-style-name="Text_20_body">
      <style:text-properties style:font-name="Times New Roman" fo:language="en" fo:country="GB" officeooo:paragraph-rsid="0083aabe" style:language-complex="hi" style:country-complex="IN"/>
    </style:style>
    <style:style style:name="P92" style:family="paragraph" style:parent-style-name="Text_20_body">
      <style:text-properties fo:color="#000000" loext:opacity="100%" style:font-name="Times New Roman" fo:font-size="12pt" fo:letter-spacing="normal" fo:language="en" fo:country="GB" officeooo:paragraph-rsid="000a93c3" style:font-name-asian="Mangal1" style:font-size-asian="12pt" style:language-asian="hi" style:country-asian="IN" style:font-size-complex="12pt" style:language-complex="hi" style:country-complex="IN" style:text-scale="100%"/>
    </style:style>
    <style:style style:name="P93" style:family="paragraph" style:parent-style-name="Text_20_body">
      <style:text-properties style:font-name="Times New Roman" fo:language="en" fo:country="GB" officeooo:paragraph-rsid="000a93c3" style:language-complex="hi" style:country-complex="IN"/>
    </style:style>
    <style:style style:name="P94" style:family="paragraph" style:parent-style-name="Text_20_body">
      <style:text-properties fo:color="#000000" loext:opacity="100%" style:font-name="Times New Roman" fo:font-size="12pt" fo:letter-spacing="normal" fo:language="en" fo:country="GB" officeooo:paragraph-rsid="000ac2b2" style:font-name-asian="Mangal1" style:font-size-asian="12pt" style:language-asian="hi" style:country-asian="IN" style:font-size-complex="12pt" style:language-complex="hi" style:country-complex="IN" style:text-scale="100%"/>
    </style:style>
    <style:style style:name="P95" style:family="paragraph" style:parent-style-name="Text_20_body">
      <style:paragraph-properties fo:break-before="page"/>
      <style:text-properties fo:color="#000000" loext:opacity="100%" style:font-name="Times New Roman" fo:font-size="12pt" fo:letter-spacing="normal" fo:language="en" fo:country="GB" officeooo:paragraph-rsid="0041461f" style:font-name-asian="Mangal1" style:font-size-asian="12pt" style:language-asian="hi" style:country-asian="IN" style:font-size-complex="12pt" style:language-complex="hi" style:country-complex="IN" style:text-scale="100%"/>
    </style:style>
    <style:style style:name="P96" style:family="paragraph" style:parent-style-name="Standard" style:list-style-name="WWNum6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97" style:family="paragraph" style:parent-style-name="Standard" style:list-style-name="WWNum6">
      <style:paragraph-properties fo:line-height="0.499cm"/>
      <style:text-properties fo:color="#000000" loext:opacity="100%" style:font-name="Times New Roman" fo:font-size="12pt" fo:letter-spacing="normal" fo:language="en" fo:country="GB" officeooo:paragraph-rsid="000ac2b2" style:font-name-asian="Mangal1" style:font-size-asian="12pt" style:language-asian="hi" style:country-asian="IN" style:font-size-complex="12pt" style:language-complex="hi" style:country-complex="IN" style:text-scale="100%"/>
    </style:style>
    <style:style style:name="P98" style:family="paragraph" style:parent-style-name="Text_20_body">
      <style:paragraph-properties fo:margin-top="0.199cm" fo:margin-bottom="0.199cm" style:contextual-spacing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99" style:family="paragraph" style:parent-style-name="Text_20_body">
      <style:paragraph-properties fo:margin-top="0.199cm" fo:margin-bottom="0.199cm" style:contextual-spacing="false"/>
      <style:text-properties fo:color="#000000" loext:opacity="100%" style:font-name="Times New Roman" fo:font-size="12pt" fo:letter-spacing="normal" fo:language="en" fo:country="GB" officeooo:paragraph-rsid="002ba105" style:font-name-asian="Mangal1" style:font-size-asian="12pt" style:language-asian="hi" style:country-asian="IN" style:font-size-complex="12pt" style:language-complex="hi" style:country-complex="IN" style:text-scale="100%"/>
    </style:style>
    <style:style style:name="P100" style:family="paragraph" style:parent-style-name="Text_20_body">
      <style:text-properties style:font-name="Times New Roman" fo:language="en" fo:country="GB" officeooo:paragraph-rsid="002ba105" style:language-complex="hi" style:country-complex="IN"/>
    </style:style>
    <style:style style:name="P101" style:family="paragraph" style:parent-style-name="Text_20_body">
      <style:text-properties fo:color="#000000" loext:opacity="100%" style:font-name="Times New Roman" fo:font-size="5.5pt" fo:letter-spacing="normal" fo:language="en" fo:country="GB" officeooo:paragraph-rsid="002ba105" style:font-name-asian="Mangal1" style:font-size-asian="5.5pt" style:language-asian="hi" style:country-asian="IN" style:font-size-complex="6pt" style:language-complex="hi" style:country-complex="IN" style:text-scale="100%"/>
    </style:style>
    <style:style style:name="P102" style:family="paragraph" style:parent-style-name="Text_20_body">
      <style:text-properties fo:color="#000000" loext:opacity="100%" style:font-name="Times New Roman" fo:font-size="7pt" fo:letter-spacing="normal" fo:language="en" fo:country="GB" style:font-name-asian="Mangal1" style:font-size-asian="7pt" style:language-asian="hi" style:country-asian="IN" style:font-size-complex="8pt" style:language-complex="hi" style:country-complex="IN" style:text-scale="100%"/>
    </style:style>
    <style:style style:name="P103" style:family="paragraph" style:parent-style-name="Text_20_body">
      <style:text-properties style:font-name="Times New Roman" fo:language="en" fo:country="GB" officeooo:paragraph-rsid="000c23b5" style:language-complex="hi" style:country-complex="IN"/>
    </style:style>
    <style:style style:name="P104" style:family="paragraph" style:parent-style-name="Text_20_body">
      <style:text-properties fo:color="#000000" loext:opacity="100%" style:font-name="Times New Roman" fo:font-size="12pt" fo:letter-spacing="normal" fo:language="en" fo:country="GB" officeooo:paragraph-rsid="002ba105" style:font-name-asian="Mangal1" style:font-size-asian="12pt" style:language-asian="hi" style:country-asian="IN" style:font-size-complex="12pt" style:language-complex="hi" style:country-complex="IN" style:text-scale="100%"/>
    </style:style>
    <style:style style:name="P105" style:family="paragraph" style:parent-style-name="Standard" style:list-style-name="WWNum7">
      <style:paragraph-properties fo:line-height="0.499cm"/>
      <style:text-properties style:font-name="Times New Roman" fo:language="en" fo:country="GB" officeooo:paragraph-rsid="000c89d5" style:language-complex="hi" style:country-complex="IN"/>
    </style:style>
    <style:style style:name="P106" style:family="paragraph" style:parent-style-name="Standard" style:list-style-name="WWNum7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07" style:family="paragraph" style:parent-style-name="Standard" style:list-style-name="WWNum7">
      <style:paragraph-properties fo:line-height="0.499cm"/>
      <style:text-properties style:font-name="Times New Roman" fo:language="en" fo:country="GB" style:language-complex="hi" style:country-complex="IN"/>
    </style:style>
    <style:style style:name="P108" style:family="paragraph" style:parent-style-name="Text_20_body">
      <style:text-properties style:font-name="Times New Roman" fo:language="en" fo:country="GB" officeooo:paragraph-rsid="0041461f" style:language-complex="hi" style:country-complex="IN"/>
    </style:style>
    <style:style style:name="P109" style:family="paragraph" style:parent-style-name="Text_20_body">
      <style:text-properties fo:color="#000000" loext:opacity="100%" style:font-name="Times New Roman" fo:font-size="12pt" fo:letter-spacing="normal" fo:language="en" fo:country="GB" officeooo:paragraph-rsid="000cbcb2" style:font-name-asian="Mangal1" style:font-size-asian="12pt" style:language-asian="hi" style:country-asian="IN" style:font-size-complex="12pt" style:language-complex="hi" style:country-complex="IN" style:text-scale="100%"/>
    </style:style>
    <style:style style:name="P110" style:family="paragraph" style:parent-style-name="Standard" style:list-style-name="WWNum8">
      <style:paragraph-properties fo:line-height="0.499cm"/>
      <style:text-properties style:font-name="Times New Roman" fo:language="en" fo:country="GB" style:language-complex="hi" style:country-complex="IN"/>
    </style:style>
    <style:style style:name="P111" style:family="paragraph" style:parent-style-name="Standard" style:list-style-name="WWNum8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12" style:family="paragraph" style:parent-style-name="Text_20_body">
      <style:text-properties fo:color="#000000" loext:opacity="100%" style:font-name="Times New Roman" fo:font-size="12pt" fo:letter-spacing="normal" fo:language="en" fo:country="GB" officeooo:paragraph-rsid="000dce56" style:font-name-asian="Mangal1" style:font-size-asian="12pt" style:language-asian="hi" style:country-asian="IN" style:font-size-complex="12pt" style:language-complex="hi" style:country-complex="IN" style:text-scale="100%"/>
    </style:style>
    <style:style style:name="P113" style:family="paragraph" style:parent-style-name="Text_20_body">
      <style:text-properties style:font-name="Times New Roman" fo:language="en" fo:country="GB" officeooo:paragraph-rsid="001f5507" style:language-complex="hi" style:country-complex="IN"/>
    </style:style>
    <style:style style:name="P114" style:family="paragraph" style:parent-style-name="Text_20_body">
      <style:text-properties fo:color="#000000" loext:opacity="100%" style:font-name="Times New Roman" fo:font-size="12pt" fo:letter-spacing="normal" fo:language="en" fo:country="GB" officeooo:paragraph-rsid="004a762d" style:font-name-asian="Mangal1" style:font-size-asian="12pt" style:language-asian="hi" style:country-asian="IN" style:font-size-complex="12pt" style:language-complex="hi" style:country-complex="IN" style:text-scale="100%"/>
    </style:style>
    <style:style style:name="P115" style:family="paragraph" style:parent-style-name="Text_20_body" style:list-style-name="L1">
      <style:text-properties officeooo:paragraph-rsid="004a762d"/>
    </style:style>
    <style:style style:name="P116" style:family="paragraph" style:parent-style-name="Standard" style:list-style-name="WWNum9">
      <style:paragraph-properties fo:line-height="0.499cm"/>
      <style:text-properties style:font-name="Times New Roman" fo:language="en" fo:country="GB" style:language-complex="hi" style:country-complex="IN"/>
    </style:style>
    <style:style style:name="P117" style:family="paragraph" style:parent-style-name="Standard" style:list-style-name="WWNum9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18" style:family="paragraph" style:parent-style-name="Text_20_body">
      <style:paragraph-properties fo:text-align="center" style:justify-single-word="false" fo:break-before="page"/>
      <style:text-properties fo:font-variant="small-caps" officeooo:paragraph-rsid="0083db16"/>
    </style:style>
    <style:style style:name="P119" style:family="paragraph" style:parent-style-name="Text_20_body">
      <style:text-properties officeooo:paragraph-rsid="0083db16"/>
    </style:style>
    <style:style style:name="P120" style:family="paragraph" style:parent-style-name="Text_20_body">
      <style:paragraph-properties fo:margin-top="0cm" fo:margin-bottom="0cm" style:contextual-spacing="false" fo:line-height="100%"/>
      <style:text-properties officeooo:paragraph-rsid="0083db16"/>
    </style:style>
    <style:style style:name="P121" style:family="paragraph" style:parent-style-name="Text_20_body">
      <style:paragraph-properties fo:margin-top="0cm" fo:margin-bottom="0cm" style:contextual-spacing="false" fo:line-height="100%"/>
      <style:text-properties officeooo:rsid="00826637" officeooo:paragraph-rsid="0083db16"/>
    </style:style>
    <style:style style:name="P122" style:family="paragraph" style:parent-style-name="Text_20_body">
      <style:text-properties officeooo:rsid="00811f02" officeooo:paragraph-rsid="0083db16"/>
    </style:style>
    <style:style style:name="P123" style:family="paragraph" style:parent-style-name="Standard">
      <style:paragraph-properties fo:margin-top="0cm" fo:margin-bottom="0.101cm" style:contextual-spacing="false" fo:text-align="center" style:justify-single-word="false"/>
      <style:text-properties fo:font-variant="small-caps" fo:color="#000000" loext:opacity="100%" style:font-name="Times New Roman" fo:font-size="12pt" fo:letter-spacing="normal" fo:language="en" fo:country="GB" officeooo:rsid="00599a9b" officeooo:paragraph-rsid="0083db16" style:font-name-asian="Mangal1" style:font-size-asian="12pt" style:language-asian="hi" style:country-asian="IN" style:font-size-complex="12pt" style:language-complex="hi" style:country-complex="IN" style:text-scale="100%"/>
    </style:style>
    <style:style style:name="P124" style:family="paragraph" style:parent-style-name="Standard">
      <style:paragraph-properties fo:text-align="center" style:justify-single-word="false" fo:break-before="page"/>
      <style:text-properties fo:font-variant="small-caps"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25" style:family="paragraph" style:parent-style-name="Text_20_body">
      <style:text-properties fo:color="#000000" loext:opacity="100%" style:font-name="Times New Roman" fo:font-size="12pt" fo:letter-spacing="normal" fo:language="en" fo:country="GB" officeooo:paragraph-rsid="000e648f" style:font-name-asian="Mangal1" style:font-size-asian="12pt" style:language-asian="hi" style:country-asian="IN" style:font-size-complex="12pt" style:language-complex="hi" style:country-complex="IN" style:text-scale="100%"/>
    </style:style>
    <style:style style:name="P126" style:family="paragraph" style:parent-style-name="Text_20_body">
      <style:text-properties style:font-name="Times New Roman" fo:language="en" fo:country="GB" officeooo:paragraph-rsid="000ebfe6" style:language-complex="hi" style:country-complex="IN"/>
    </style:style>
    <style:style style:name="P127" style:family="paragraph" style:parent-style-name="Standard" style:list-style-name="WWNum10">
      <style:paragraph-properties fo:margin-top="0cm" fo:margin-bottom="0.101cm" style:contextual-spacing="false" fo:line-height="0.499cm"/>
      <style:text-properties style:font-name="Times New Roman" fo:language="en" fo:country="GB" officeooo:paragraph-rsid="0011d7d7" style:language-complex="hi" style:country-complex="IN"/>
    </style:style>
    <style:style style:name="P128" style:family="paragraph" style:parent-style-name="Standard" style:list-style-name="WWNum10">
      <style:paragraph-properties fo:margin-top="0cm" fo:margin-bottom="0.101cm" style:contextual-spacing="false" fo:line-height="0.499cm" fo:text-align="left" style:justify-single-word="false"/>
      <style:text-properties fo:color="#000000" loext:opacity="100%" style:font-name="Times New Roman" fo:font-size="12pt" fo:letter-spacing="normal" fo:language="en" fo:country="GB" officeooo:paragraph-rsid="0011d7d7" style:font-name-asian="Mangal1" style:font-size-asian="12pt" style:language-asian="hi" style:country-asian="IN" style:font-size-complex="12pt" style:language-complex="hi" style:country-complex="IN" style:text-scale="100%"/>
    </style:style>
    <style:style style:name="P129" style:family="paragraph" style:parent-style-name="Standard" style:list-style-name="WWNum11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30" style:family="paragraph" style:parent-style-name="Standard" style:list-style-name="WWNum11">
      <style:paragraph-properties fo:margin-top="0cm" fo:margin-bottom="0.101cm" style:contextual-spacing="false" fo:text-align="left" style:justify-single-word="false"/>
      <style:text-properties style:font-name="Times New Roman" fo:font-size="12pt" fo:language="en" fo:country="GB" style:font-size-asian="12pt" style:language-complex="hi" style:country-complex="IN"/>
    </style:style>
    <style:style style:name="P131" style:family="paragraph" style:parent-style-name="Text_20_body">
      <style:paragraph-properties fo:margin-top="0.199cm" fo:margin-bottom="0.25cm" style:contextual-spacing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32" style:family="paragraph" style:parent-style-name="Text_20_body">
      <style:paragraph-properties fo:margin-top="0.199cm" fo:margin-bottom="0.25cm" style:contextual-spacing="false"/>
      <style:text-properties fo:color="#000000" loext:opacity="100%" style:font-name="Times New Roman" fo:font-size="12pt" fo:letter-spacing="normal" fo:language="en" fo:country="GB" officeooo:paragraph-rsid="002ba105" style:font-name-asian="Mangal1" style:font-size-asian="12pt" style:language-asian="hi" style:country-asian="IN" style:font-size-complex="12pt" style:language-complex="hi" style:country-complex="IN" style:text-scale="100%"/>
    </style:style>
    <style:style style:name="P133" style:family="paragraph" style:parent-style-name="Text_20_body">
      <style:text-properties fo:color="#000000" loext:opacity="100%" style:font-name="Times New Roman" fo:font-size="12pt" fo:letter-spacing="normal" fo:language="en" fo:country="GB" officeooo:paragraph-rsid="0011d7d7" style:font-name-asian="Mangal1" style:font-size-asian="12pt" style:language-asian="hi" style:country-asian="IN" style:font-size-complex="12pt" style:language-complex="hi" style:country-complex="IN" style:text-scale="100%"/>
    </style:style>
    <style:style style:name="P134" style:family="paragraph" style:parent-style-name="Standard" style:list-style-name="WWNum12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officeooo:paragraph-rsid="0011d7d7" style:font-name-asian="Mangal1" style:font-size-asian="12pt" style:language-asian="hi" style:country-asian="IN" style:font-size-complex="12pt" style:language-complex="hi" style:country-complex="IN" style:text-scale="100%"/>
    </style:style>
    <style:style style:name="P135" style:family="paragraph" style:parent-style-name="Text_20_body">
      <style:paragraph-properties fo:margin-top="0cm" fo:margin-bottom="0cm" style:contextual-spacing="false" fo:line-height="0.499cm"/>
      <style:text-properties fo:color="#000000" loext:opacity="100%" style:font-name="Times New Roman" fo:font-size="12pt" fo:letter-spacing="normal" fo:language="en" fo:country="GB" officeooo:paragraph-rsid="0012334d" style:font-name-asian="Mangal1" style:font-size-asian="12pt" style:language-asian="hi" style:country-asian="IN" style:font-size-complex="12pt" style:language-complex="hi" style:country-complex="IN" style:text-scale="100%"/>
    </style:style>
    <style:style style:name="P136" style:family="paragraph" style:parent-style-name="Text_20_body" style:list-style-name="WWNum12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officeooo:rsid="0012334d" officeooo:paragraph-rsid="0012334d" style:font-name-asian="Mangal1" style:font-size-asian="12pt" style:language-asian="hi" style:country-asian="IN" style:font-size-complex="12pt" style:language-complex="hi" style:country-complex="IN" style:text-scale="100%"/>
    </style:style>
    <style:style style:name="P137" style:family="paragraph" style:parent-style-name="Text_20_body">
      <style:text-properties fo:color="#000000" loext:opacity="100%" style:font-name="Times New Roman" fo:font-size="12pt" fo:letter-spacing="normal" fo:language="en" fo:country="GB" officeooo:paragraph-rsid="0012334d" style:font-name-asian="Mangal1" style:font-size-asian="12pt" style:language-asian="hi" style:country-asian="IN" style:font-size-complex="12pt" style:language-complex="hi" style:country-complex="IN" style:text-scale="100%"/>
    </style:style>
    <style:style style:name="P138" style:family="paragraph" style:parent-style-name="Text_20_body">
      <style:text-properties style:font-name="Times New Roman" fo:language="en" fo:country="GB" officeooo:paragraph-rsid="0012334d" style:language-complex="hi" style:country-complex="IN"/>
    </style:style>
    <style:style style:name="P139" style:family="paragraph" style:parent-style-name="Standard" style:list-style-name="WWNum13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40" style:family="paragraph" style:parent-style-name="Standard" style:list-style-name="WWNum13">
      <style:paragraph-properties fo:margin-top="0cm" fo:margin-bottom="0.101cm" style:contextual-spacing="false" fo:text-align="left" style:justify-single-word="false"/>
      <style:text-properties style:font-name="Times New Roman" fo:font-size="12pt" fo:language="en" fo:country="GB" style:font-size-asian="12pt" style:language-complex="hi" style:country-complex="IN"/>
    </style:style>
    <style:style style:name="P141" style:family="paragraph" style:parent-style-name="Text_20_body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42" style:family="paragraph" style:parent-style-name="Standard">
      <style:paragraph-properties fo:text-align="left" style:justify-single-word="false"/>
      <style:text-properties style:font-name="Times New Roman" fo:language="en" fo:country="GB" officeooo:paragraph-rsid="0024ce65" style:language-complex="hi" style:country-complex="IN"/>
    </style:style>
    <style:style style:name="P143" style:family="paragraph" style:parent-style-name="Text_20_body">
      <style:text-properties fo:color="#000000" loext:opacity="100%" style:font-name="Times New Roman" fo:font-size="12pt" fo:letter-spacing="normal" fo:language="en" fo:country="GB" officeooo:paragraph-rsid="0024ce65" style:font-name-asian="Mangal1" style:font-size-asian="12pt" style:language-asian="hi" style:country-asian="IN" style:font-size-complex="12pt" style:language-complex="hi" style:country-complex="IN" style:text-scale="100%"/>
    </style:style>
    <style:style style:name="P144" style:family="paragraph" style:parent-style-name="Standard">
      <style:paragraph-properties fo:text-align="left" style:justify-single-word="false"/>
      <style:text-properties style:font-name="Times New Roman" fo:language="en" fo:country="GB" officeooo:paragraph-rsid="001383f9" style:language-complex="hi" style:country-complex="IN"/>
    </style:style>
    <style:style style:name="P145" style:family="paragraph" style:parent-style-name="Standard">
      <style:text-properties style:font-name="Times New Roman" fo:language="en" fo:country="GB" officeooo:paragraph-rsid="001383f9" style:language-complex="hi" style:country-complex="IN"/>
    </style:style>
    <style:style style:name="P146" style:family="paragraph" style:parent-style-name="Text_20_body">
      <style:text-properties fo:color="#000000" loext:opacity="100%" style:font-name="Times New Roman" fo:font-size="12pt" fo:letter-spacing="normal" fo:language="en" fo:country="GB" officeooo:paragraph-rsid="00430e7d" style:font-name-asian="Mangal1" style:font-size-asian="12pt" style:language-asian="hi" style:country-asian="IN" style:font-size-complex="12pt" style:language-complex="hi" style:country-complex="IN" style:text-scale="100%"/>
    </style:style>
    <style:style style:name="P147" style:family="paragraph" style:parent-style-name="Text_20_body">
      <style:paragraph-properties fo:margin-top="0cm" fo:margin-bottom="0.247cm" style:contextual-spacing="false"/>
      <style:text-properties style:font-name="Times New Roman" fo:language="en" fo:country="GB" style:language-complex="hi" style:country-complex="IN"/>
    </style:style>
    <style:style style:name="T1" style:family="text">
      <style:text-properties fo:color="#000000" loext:opacity="100%" fo:font-size="12pt" fo:letter-spacing="normal" style:font-name-asian="Mangal1" style:font-size-asian="12pt" style:language-asian="hi" style:country-asian="IN" style:font-size-complex="12pt" style:text-scale="100%"/>
    </style:style>
    <style:style style:name="T2" style:family="text">
      <style:text-properties fo:color="#000000" loext:opacity="100%" fo:font-size="12pt" fo:letter-spacing="0.141cm" style:font-name-asian="Mangal1" style:font-size-asian="12pt" style:language-asian="hi" style:country-asian="IN" style:font-size-complex="12pt" style:text-scale="100%"/>
    </style:style>
    <style:style style:name="T3" style:family="text">
      <style:text-properties fo:font-style="italic" officeooo:rsid="00070735" style:font-style-asian="italic" style:font-style-complex="italic"/>
    </style:style>
    <style:style style:name="T4" style:family="text">
      <style:text-properties fo:color="#000000" loext:opacity="100%" fo:font-size="12pt" fo:letter-spacing="normal" officeooo:rsid="00274009" style:font-name-asian="Mangal1" style:font-size-asian="12pt" style:language-asian="hi" style:country-asian="IN" style:font-size-complex="12pt" style:text-scale="100%"/>
    </style:style>
    <style:style style:name="T5" style:family="text">
      <style:text-properties fo:color="#000000" loext:opacity="100%" fo:font-size="12pt" fo:letter-spacing="normal" officeooo:rsid="00070735" style:font-name-asian="Mangal1" style:font-size-asian="12pt" style:language-asian="hi" style:country-asian="IN" style:font-size-complex="12pt" style:text-scale="100%"/>
    </style:style>
    <style:style style:name="T6" style:family="text">
      <style:text-properties fo:color="#0000ff" loext:opacity="100%" fo:font-size="12pt" fo:letter-spacing="normal" style:font-name-asian="Mangal1" style:font-size-asian="12pt" style:language-asian="hi" style:country-asian="IN" style:font-size-complex="12pt" style:text-scale="100%"/>
    </style:style>
    <style:style style:name="T7" style:family="text"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T8" style:family="text">
      <style:text-properties fo:color="#000000" loext:opacity="100%" style:font-name="Times New Roman" fo:font-size="12pt" fo:letter-spacing="0.141cm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T9" style:family="text">
      <style:text-properties style:font-name="Times New Roman" fo:language="en" fo:country="GB" style:language-complex="hi" style:country-complex="IN"/>
    </style:style>
    <style:style style:name="T10" style:family="text">
      <style:text-properties officeooo:rsid="0056a039"/>
    </style:style>
    <style:style style:name="T11" style:family="text">
      <style:text-properties fo:font-size="12pt" style:font-size-asian="12pt"/>
    </style:style>
    <style:style style:name="T12" style:family="text">
      <style:text-properties fo:color="#000000" loext:opacity="100%" fo:font-size="12pt" fo:letter-spacing="normal" fo:font-style="italic" style:font-name-asian="Mangal1" style:font-size-asian="12pt" style:language-asian="hi" style:country-asian="IN" style:font-style-asian="italic" style:font-size-complex="12pt" style:font-style-complex="italic" style:text-scale="100%"/>
    </style:style>
    <style:style style:name="T13" style:family="text">
      <style:text-properties fo:color="#000000" loext:opacity="100%" fo:font-size="12pt" fo:letter-spacing="normal" fo:font-style="italic" officeooo:rsid="008b3ff4" style:font-name-asian="Mangal1" style:font-size-asian="12pt" style:language-asian="hi" style:country-asian="IN" style:font-style-asian="italic" style:font-size-complex="12pt" style:font-style-complex="italic" style:text-scale="100%"/>
    </style:style>
    <style:style style:name="T14" style:family="text">
      <style:text-properties officeooo:rsid="00167f1a"/>
    </style:style>
    <style:style style:name="T15" style:family="text">
      <style:text-properties officeooo:rsid="004c2197"/>
    </style:style>
    <style:style style:name="T16" style:family="text">
      <style:text-properties officeooo:rsid="0088e325"/>
    </style:style>
    <style:style style:name="T17" style:family="text">
      <style:text-properties officeooo:rsid="00798c2b"/>
    </style:style>
    <style:style style:name="T18" style:family="text">
      <style:text-properties officeooo:rsid="008b3ff4"/>
    </style:style>
    <style:style style:name="T19" style:family="text">
      <style:text-properties fo:color="#000000" loext:opacity="100%" fo:font-size="12pt" fo:letter-spacing="normal" fo:font-style="italic" fo:font-weight="normal" style:font-name-asian="Mangal1" style:font-size-asian="12pt" style:language-asian="hi" style:country-asian="IN" style:font-style-asian="italic" style:font-weight-asian="normal" style:font-size-complex="12pt" style:font-style-complex="italic" style:font-weight-complex="normal" style:text-scale="100%"/>
    </style:style>
    <style:style style:name="T20" style:family="text">
      <style:text-properties officeooo:rsid="008d014a"/>
    </style:style>
    <style:style style:name="T21" style:family="text">
      <style:text-properties fo:font-variant="small-caps" fo:color="#000000" loext:opacity="100%" style:font-name="Times New Roman" fo:font-size="12pt" fo:letter-spacing="normal" fo:language="en" fo:country="GB" officeooo:rsid="00599a9b" style:font-name-asian="Mangal1" style:font-size-asian="12pt" style:language-asian="hi" style:country-asian="IN" style:font-size-complex="12pt" style:language-complex="hi" style:country-complex="IN" style:text-scale="100%"/>
    </style:style>
    <style:style style:name="T22" style:family="text">
      <style:text-properties fo:font-variant="small-caps"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T23" style:family="text">
      <style:text-properties fo:color="#000000" loext:opacity="100%" style:font-name="Liberation Serif"/>
    </style:style>
    <style:style style:name="T24" style:family="text">
      <style:text-properties fo:color="#000000" loext:opacity="100%" style:font-name="Liberation Serif" officeooo:rsid="007791ad"/>
    </style:style>
    <style:style style:name="T25" style:family="text">
      <style:text-properties fo:color="#000000" loext:opacity="100%" style:font-name="Liberation Serif" officeooo:rsid="007c664d"/>
    </style:style>
    <style:style style:name="T26" style:family="text">
      <style:text-properties fo:color="#000000" loext:opacity="100%" style:font-name="Liberation Serif" officeooo:rsid="0083db16"/>
    </style:style>
    <style:style style:name="T27" style:family="text">
      <style:text-properties fo:color="#000000" loext:opacity="100%" style:font-name="Times New Roman" fo:font-size="11pt" fo:letter-spacing="normal" fo:language="de" fo:country="DE" style:font-name-asian="Mangal1" style:font-size-asian="11pt" style:language-asian="hi" style:country-asian="IN" style:font-size-complex="11pt" style:text-scale="100%"/>
    </style:style>
    <style:style style:name="T28" style:family="text">
      <style:text-properties fo:color="#000000" loext:opacity="100%" style:font-name="Times New Roman" fo:font-size="11pt" fo:letter-spacing="normal" fo:language="de" fo:country="DE" officeooo:rsid="009e9cdb" style:font-name-asian="Mangal1" style:font-size-asian="11pt" style:language-asian="hi" style:country-asian="IN" style:font-size-complex="11pt" style:text-scale="100%"/>
    </style:style>
    <style:style style:name="T29" style:family="text">
      <style:text-properties officeooo:rsid="0073a091"/>
    </style:style>
    <style:style style:name="T30" style:family="text">
      <style:text-properties officeooo:rsid="0071c62a"/>
    </style:style>
    <style:style style:name="T31" style:family="text">
      <style:text-properties officeooo:rsid="0083db16"/>
    </style:style>
    <style:style style:name="T32" style:family="text">
      <style:text-properties fo:color="#00000a" loext:opacity="100%" style:font-name="Liberation Serif" fo:font-size="12pt" fo:language="de" fo:country="DE" officeooo:rsid="007d5890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33" style:family="text">
      <style:text-properties fo:color="#00000a" loext:opacity="100%" style:font-name="Liberation Serif" fo:font-size="12pt" fo:language="de" fo:country="DE" officeooo:rsid="0071c62a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34" style:family="text">
      <style:text-properties fo:font-size="12pt" style:font-size-asian="12pt" style:font-size-complex="12pt"/>
    </style:style>
    <style:style style:name="T35" style:family="text">
      <style:text-properties officeooo:rsid="006f4685"/>
    </style:style>
    <style:style style:name="T36" style:family="text">
      <style:text-properties officeooo:rsid="007d2e19"/>
    </style:style>
    <style:style style:name="T37" style:family="text">
      <style:text-properties fo:color="#00000a" loext:opacity="100%" style:font-name="Liberation Serif" fo:font-size="12pt" fo:language="de" fo:country="DE" officeooo:rsid="006ced98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38" style:family="text">
      <style:text-properties officeooo:rsid="006ced98"/>
    </style:style>
    <style:style style:name="T39" style:family="text">
      <style:text-properties fo:color="#000000" loext:opacity="100%" style:font-name="Times New Roman" fo:font-size="12pt" fo:letter-spacing="normal" fo:language="en" fo:country="GB" officeooo:rsid="007d2e19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40" style:family="text">
      <style:text-properties fo:color="#000000" loext:opacity="100%" style:font-name="Times New Roman" fo:font-size="12pt" fo:letter-spacing="normal" fo:language="en" fo:country="GB" officeooo:rsid="006ced98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41" style:family="text">
      <style:text-properties officeooo:rsid="0083aabe"/>
    </style:style>
    <style:style style:name="T42" style:family="text">
      <style:text-properties fo:color="#00000a" loext:opacity="100%" style:font-name="Liberation Serif" fo:language="de" fo:country="DE" officeooo:rsid="007d2e19" style:font-name-asian="SimSun" style:language-asian="zh" style:country-asian="CN" style:font-name-complex="Mangal1" style:language-complex="hi" style:country-complex="IN"/>
    </style:style>
    <style:style style:name="T43" style:family="text">
      <style:text-properties fo:color="#000000" loext:opacity="100%" style:font-name="Times New Roman" fo:letter-spacing="normal" fo:language="de" fo:country="DE" officeooo:rsid="007d2e19" style:font-name-asian="Mangal1" style:language-asian="hi" style:country-asian="IN" style:font-name-complex="Mangal1" style:language-complex="hi" style:country-complex="IN" style:text-scale="100%"/>
    </style:style>
    <style:style style:name="T44" style:family="text">
      <style:text-properties fo:color="#000000" loext:opacity="100%" style:font-name="Times New Roman" fo:letter-spacing="normal" fo:language="de" fo:country="DE" officeooo:rsid="009e9cdb" style:font-name-asian="Mangal1" style:language-asian="hi" style:country-asian="IN" style:font-name-complex="Mangal1" style:language-complex="hi" style:country-complex="IN" style:text-scale="100%"/>
    </style:style>
    <style:style style:name="T45" style:family="text">
      <style:text-properties officeooo:rsid="00826637"/>
    </style:style>
    <style:style style:name="T46" style:family="text">
      <style:text-properties fo:color="#000000" loext:opacity="100%" style:font-name="Times New Roman" fo:font-size="12pt" fo:letter-spacing="normal" fo:language="en" fo:country="GB" officeooo:rsid="0080409b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47" style:family="text">
      <style:text-properties officeooo:rsid="004daf40"/>
    </style:style>
    <style:style style:name="T48" style:family="text">
      <style:text-properties officeooo:rsid="006c58f1"/>
    </style:style>
    <style:style style:name="T49" style:family="text">
      <style:text-properties officeooo:rsid="007c664d"/>
    </style:style>
    <style:style style:name="T50" style:family="text">
      <style:text-properties fo:color="#000000" loext:opacity="100%" style:font-name="Times New Roman" fo:font-size="11pt" fo:letter-spacing="normal" fo:language="de" fo:country="DE" officeooo:rsid="007c664d" style:font-name-asian="Mangal1" style:font-size-asian="11pt" style:language-asian="hi" style:country-asian="IN" style:font-size-complex="11pt" style:text-scale="100%"/>
    </style:style>
    <style:style style:name="T51" style:family="text">
      <style:text-properties fo:color="#000000" loext:opacity="100%" style:font-name="Times New Roman" fo:font-size="11pt" fo:letter-spacing="normal" fo:language="de" fo:country="DE" officeooo:rsid="0083aabe" style:font-name-asian="Mangal1" style:font-size-asian="11pt" style:language-asian="hi" style:country-asian="IN" style:font-size-complex="11pt" style:text-scale="100%"/>
    </style:style>
    <style:style style:name="T52" style:family="text">
      <style:text-properties officeooo:rsid="006508bb"/>
    </style:style>
    <style:style style:name="T53" style:family="text">
      <style:text-properties officeooo:rsid="00570414"/>
    </style:style>
    <style:style style:name="T54" style:family="text">
      <style:text-properties fo:color="#00000a" loext:opacity="100%" style:font-name="Liberation Serif" fo:font-size="12pt" fo:language="de" fo:country="DE" officeooo:rsid="006508bb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55" style:family="text">
      <style:text-properties fo:color="#000000" loext:opacity="100%" style:font-name="Times New Roman" fo:font-size="11pt" fo:letter-spacing="normal" fo:language="de" fo:country="DE" officeooo:rsid="006508bb" style:font-name-asian="Mangal1" style:font-size-asian="11pt" style:language-asian="hi" style:country-asian="IN" style:font-name-complex="Mangal1" style:font-size-complex="11pt" style:language-complex="hi" style:country-complex="IN" style:text-scale="100%"/>
    </style:style>
    <style:style style:name="T56" style:family="text">
      <style:text-properties fo:color="#000000" loext:opacity="100%" style:font-name="Times New Roman" fo:font-size="11pt" fo:letter-spacing="normal" fo:language="de" fo:country="DE" officeooo:rsid="009e9cdb" style:font-name-asian="Mangal1" style:font-size-asian="11pt" style:language-asian="hi" style:country-asian="IN" style:font-name-complex="Mangal1" style:font-size-complex="11pt" style:language-complex="hi" style:country-complex="IN" style:text-scale="100%"/>
    </style:style>
    <style:style style:name="T57" style:family="text">
      <style:text-properties officeooo:rsid="0052569a"/>
    </style:style>
    <style:style style:name="T58" style:family="text">
      <style:text-properties officeooo:rsid="005afa77"/>
    </style:style>
    <style:style style:name="T59" style:family="text">
      <style:text-properties officeooo:rsid="00689471"/>
    </style:style>
    <style:style style:name="T60" style:family="text">
      <style:text-properties officeooo:rsid="00659eef"/>
    </style:style>
    <style:style style:name="T61" style:family="text">
      <style:text-properties officeooo:rsid="00505c1e"/>
    </style:style>
    <style:style style:name="T62" style:family="text">
      <style:text-properties officeooo:rsid="004c7fbf"/>
    </style:style>
    <style:style style:name="T63" style:family="text">
      <style:text-properties officeooo:rsid="005e928a"/>
    </style:style>
    <style:style style:name="T64" style:family="text">
      <style:text-properties officeooo:rsid="003f119c"/>
    </style:style>
    <style:style style:name="T65" style:family="text">
      <style:text-properties officeooo:rsid="00464af4"/>
    </style:style>
    <style:style style:name="T66" style:family="text">
      <style:text-properties officeooo:rsid="003e2567"/>
    </style:style>
    <style:style style:name="T67" style:family="text">
      <style:text-properties officeooo:rsid="0046c9fd"/>
    </style:style>
    <style:style style:name="T68" style:family="text">
      <style:text-properties officeooo:rsid="003bd28a"/>
    </style:style>
    <style:style style:name="T69" style:family="text">
      <style:text-properties officeooo:rsid="003da1ef"/>
    </style:style>
    <style:style style:name="T70" style:family="text">
      <style:text-properties style:text-position="0% 100%" officeooo:rsid="003a06ae"/>
    </style:style>
    <style:style style:name="T71" style:family="text">
      <style:text-properties officeooo:rsid="003a06ae"/>
    </style:style>
    <style:style style:name="T72" style:family="text">
      <style:text-properties officeooo:rsid="0037f3c2"/>
    </style:style>
    <style:style style:name="T73" style:family="text">
      <style:text-properties officeooo:rsid="003fb50c"/>
    </style:style>
    <style:style style:name="T74" style:family="text">
      <style:text-properties fo:color="#00000a" loext:opacity="100%" style:font-name="Times New Roman1" fo:font-size="12pt" officeooo:rsid="0037f3c2"/>
    </style:style>
    <style:style style:name="T75" style:family="text">
      <style:text-properties officeooo:rsid="00400931"/>
    </style:style>
    <style:style style:name="T76" style:family="text">
      <style:text-properties officeooo:rsid="00448863"/>
    </style:style>
    <style:style style:name="T77" style:family="text">
      <style:text-properties officeooo:rsid="003f059c"/>
    </style:style>
    <style:style style:name="T78" style:family="text">
      <style:text-properties officeooo:rsid="003dc451"/>
    </style:style>
    <style:style style:name="T79" style:family="text">
      <style:text-properties officeooo:rsid="003f7e3e"/>
    </style:style>
    <style:style style:name="T80" style:family="text">
      <style:text-properties fo:color="#00000a" loext:opacity="100%" style:font-name="Times New Roman1" fo:font-size="12pt"/>
    </style:style>
    <style:style style:name="T81" style:family="text">
      <style:text-properties fo:color="#00000a" loext:opacity="100%" style:font-name="Times New Roman1" fo:font-size="12pt" officeooo:rsid="00313e7b"/>
    </style:style>
    <style:style style:name="T82" style:family="text">
      <style:text-properties officeooo:rsid="00313e7b"/>
    </style:style>
    <style:style style:name="T83" style:family="text">
      <style:text-properties officeooo:rsid="003404a9"/>
    </style:style>
    <style:style style:name="T84" style:family="text">
      <style:text-properties officeooo:rsid="004a6a9b"/>
    </style:style>
    <style:style style:name="T85" style:family="text">
      <style:text-properties officeooo:rsid="00334619"/>
    </style:style>
    <style:style style:name="T86" style:family="text">
      <style:text-properties fo:color="#000000" loext:opacity="100%" fo:font-size="12pt" fo:letter-spacing="normal" officeooo:rsid="0008276e" style:font-name-asian="Mangal1" style:font-size-asian="12pt" style:language-asian="hi" style:country-asian="IN" style:font-size-complex="12pt" style:text-scale="100%"/>
    </style:style>
    <style:style style:name="T87" style:family="text">
      <style:text-properties fo:font-size="11pt" fo:language="de" fo:country="DE" style:font-size-asian="11pt" style:font-size-complex="11pt"/>
    </style:style>
    <style:style style:name="T88" style:family="text">
      <style:text-properties fo:font-size="11pt" fo:language="de" fo:country="DE" officeooo:rsid="009e9cdb" style:font-size-asian="11pt" style:font-size-complex="11pt"/>
    </style:style>
    <style:style style:name="T89" style:family="text">
      <style:text-properties fo:color="#00000a" loext:opacity="100%" style:font-name="Times New Roman1"/>
    </style:style>
    <style:style style:name="T90" style:family="text">
      <style:text-properties fo:color="#000000" loext:opacity="100%" fo:font-size="12pt" fo:letter-spacing="normal" officeooo:rsid="00091fc0" style:font-name-asian="Mangal1" style:font-size-asian="12pt" style:language-asian="hi" style:country-asian="IN" style:font-size-complex="12pt" style:text-scale="100%"/>
    </style:style>
    <style:style style:name="T91" style:family="text">
      <style:text-properties fo:color="#000000" loext:opacity="100%" fo:font-size="12pt" fo:letter-spacing="normal" officeooo:rsid="0080409b" style:font-name-asian="Mangal1" style:font-size-asian="12pt" style:language-asian="hi" style:country-asian="IN" style:font-name-complex="Mangal1" style:font-size-complex="12pt" style:text-scale="100%"/>
    </style:style>
    <style:style style:name="T92" style:family="text">
      <style:text-properties fo:color="#000000" loext:opacity="100%" fo:font-size="12pt" fo:letter-spacing="normal" officeooo:rsid="000a93c3" style:font-name-asian="Mangal1" style:font-size-asian="12pt" style:language-asian="hi" style:country-asian="IN" style:font-size-complex="12pt" style:text-scale="100%"/>
    </style:style>
    <style:style style:name="T93" style:family="text">
      <style:text-properties fo:color="#000000" loext:opacity="100%" fo:font-size="12pt" fo:letter-spacing="normal" officeooo:rsid="00167f1a" style:font-name-asian="Mangal1" style:font-size-asian="12pt" style:language-asian="hi" style:country-asian="IN" style:font-size-complex="12pt" style:text-scale="100%"/>
    </style:style>
    <style:style style:name="T94" style:family="text">
      <style:text-properties fo:color="#000000" loext:opacity="100%" fo:font-size="11pt" fo:letter-spacing="normal" fo:language="de" fo:country="DE" style:font-name-asian="Mangal1" style:font-size-asian="11pt" style:language-asian="hi" style:country-asian="IN" style:font-size-complex="11pt" style:text-scale="100%"/>
    </style:style>
    <style:style style:name="T95" style:family="text">
      <style:text-properties fo:color="#000000" loext:opacity="100%" fo:font-size="11pt" fo:letter-spacing="normal" fo:language="de" fo:country="DE" officeooo:rsid="009e9cdb" style:font-name-asian="Mangal1" style:font-size-asian="11pt" style:language-asian="hi" style:country-asian="IN" style:font-size-complex="11pt" style:text-scale="100%"/>
    </style:style>
    <style:style style:name="T96" style:family="text">
      <style:text-properties fo:color="#000000" loext:opacity="100%" fo:font-size="12pt" fo:letter-spacing="normal" officeooo:rsid="000ac2b2" style:font-name-asian="Mangal1" style:font-size-asian="12pt" style:language-asian="hi" style:country-asian="IN" style:font-size-complex="12pt" style:text-scale="100%"/>
    </style:style>
    <style:style style:name="T97" style:family="text">
      <style:text-properties officeooo:rsid="00274009"/>
    </style:style>
    <style:style style:name="T98" style:family="text">
      <style:text-properties officeooo:rsid="004e67fa"/>
    </style:style>
    <style:style style:name="T99" style:family="text">
      <style:text-properties fo:color="#000000" loext:opacity="100%" fo:font-size="12pt" fo:letter-spacing="normal" officeooo:rsid="000c23b5" style:font-name-asian="Mangal1" style:font-size-asian="12pt" style:language-asian="hi" style:country-asian="IN" style:font-size-complex="12pt" style:text-scale="100%"/>
    </style:style>
    <style:style style:name="T100" style:family="text">
      <style:text-properties fo:color="#000000" loext:opacity="100%" fo:font-size="12pt" fo:letter-spacing="normal" officeooo:rsid="000c89d5" style:font-name-asian="Mangal1" style:font-size-asian="12pt" style:language-asian="hi" style:country-asian="IN" style:font-size-complex="12pt" style:text-scale="100%"/>
    </style:style>
    <style:style style:name="T101" style:family="text">
      <style:text-properties fo:font-size="12pt" officeooo:rsid="000c89d5" style:font-size-asian="12pt"/>
    </style:style>
    <style:style style:name="T102" style:family="text">
      <style:text-properties fo:color="#000000" loext:opacity="100%" fo:font-size="12pt" fo:letter-spacing="normal" fo:font-weight="normal" style:font-name-asian="Mangal1" style:font-size-asian="12pt" style:language-asian="hi" style:country-asian="IN" style:font-weight-asian="normal" style:font-size-complex="12pt" style:font-weight-complex="normal" style:text-scale="100%"/>
    </style:style>
    <style:style style:name="T103" style:family="text">
      <style:text-properties fo:color="#00000a" loext:opacity="100%" style:font-name="Times New Roman1" fo:font-size="12pt" fo:letter-spacing="normal" style:font-name-asian="Mangal1" style:font-size-asian="12pt" style:language-asian="hi" style:country-asian="IN" style:font-size-complex="12pt" style:text-scale="100%"/>
    </style:style>
    <style:style style:name="T104" style:family="text">
      <style:text-properties fo:color="#000000" loext:opacity="100%" fo:font-size="12pt" fo:letter-spacing="normal" officeooo:rsid="000cbcb2" style:font-name-asian="Mangal1" style:font-size-asian="12pt" style:language-asian="hi" style:country-asian="IN" style:font-size-complex="12pt" style:text-scale="100%"/>
    </style:style>
    <style:style style:name="T105" style:family="text">
      <style:text-properties fo:font-size="12pt" officeooo:rsid="00274009" style:font-size-asian="12pt"/>
    </style:style>
    <style:style style:name="T106" style:family="text">
      <style:text-properties fo:color="#000000" loext:opacity="100%" fo:font-size="12pt" fo:letter-spacing="normal" officeooo:rsid="000dce56" style:font-name-asian="Mangal1" style:font-size-asian="12pt" style:language-asian="hi" style:country-asian="IN" style:font-size-complex="12pt" style:text-scale="100%"/>
    </style:style>
    <style:style style:name="T107" style:family="text">
      <style:text-properties fo:color="#000000" loext:opacity="100%" fo:font-size="12pt" fo:letter-spacing="normal" officeooo:rsid="001f5507" style:font-name-asian="Mangal1" style:font-size-asian="12pt" style:language-asian="hi" style:country-asian="IN" style:font-size-complex="12pt" style:text-scale="100%"/>
    </style:style>
    <style:style style:name="T108" style:family="text">
      <style:text-properties fo:color="#000000" loext:opacity="100%" style:font-name="Times New Roman" fo:font-size="12pt" fo:letter-spacing="normal" fo:language="en" fo:country="GB" officeooo:rsid="004a762d" style:font-name-asian="Mangal1" style:font-size-asian="12pt" style:language-asian="hi" style:country-asian="IN" style:font-size-complex="12pt" style:language-complex="hi" style:country-complex="IN" style:text-scale="100%"/>
    </style:style>
    <style:style style:name="T109" style:family="text">
      <style:text-properties fo:color="#000000" loext:opacity="100%" style:font-name="Times New Roman" fo:font-size="12pt" fo:letter-spacing="normal" fo:language="en" fo:country="GB" officeooo:rsid="0025135f" style:font-name-asian="Mangal1" style:font-size-asian="12pt" style:language-asian="hi" style:country-asian="IN" style:font-size-complex="12pt" style:language-complex="hi" style:country-complex="IN" style:text-scale="100%"/>
    </style:style>
    <style:style style:name="T110" style:family="text">
      <style:text-properties fo:color="#000000" loext:opacity="100%" fo:font-size="12pt" fo:letter-spacing="normal" officeooo:rsid="00265f14" style:font-name-asian="Mangal1" style:font-size-asian="12pt" style:language-asian="hi" style:country-asian="IN" style:font-size-complex="12pt" style:text-scale="100%"/>
    </style:style>
    <style:style style:name="T111" style:family="text">
      <style:text-properties fo:color="#000000" loext:opacity="100%" fo:font-size="12pt" fo:letter-spacing="normal" officeooo:rsid="00272776" style:font-name-asian="Mangal1" style:font-size-asian="12pt" style:language-asian="hi" style:country-asian="IN" style:font-size-complex="12pt" style:text-scale="100%"/>
    </style:style>
    <style:style style:name="T112" style:family="text">
      <style:text-properties officeooo:rsid="005835dd"/>
    </style:style>
    <style:style style:name="T113" style:family="text">
      <style:text-properties officeooo:rsid="005fab4e"/>
    </style:style>
    <style:style style:name="T114" style:family="text">
      <style:text-properties officeooo:rsid="00538b03"/>
    </style:style>
    <style:style style:name="T115" style:family="text">
      <style:text-properties officeooo:rsid="00766669"/>
    </style:style>
    <style:style style:name="T116" style:family="text">
      <style:text-properties officeooo:rsid="006370a8"/>
    </style:style>
    <style:style style:name="T117" style:family="text">
      <style:text-properties fo:color="#00000a" loext:opacity="100%" style:font-name="Liberation Serif" fo:font-size="12pt" fo:language="de" fo:country="DE" officeooo:rsid="00626598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118" style:family="text">
      <style:text-properties officeooo:rsid="00626598"/>
    </style:style>
    <style:style style:name="T119" style:family="text">
      <style:text-properties officeooo:rsid="00551ef4"/>
    </style:style>
    <style:style style:name="T120" style:family="text">
      <style:text-properties officeooo:rsid="00594b3b"/>
    </style:style>
    <style:style style:name="T121" style:family="text">
      <style:text-properties fo:color="#000000" loext:opacity="100%" fo:font-size="12pt" fo:letter-spacing="normal" officeooo:rsid="000ebfe6" style:font-name-asian="Mangal1" style:font-size-asian="12pt" style:language-asian="hi" style:country-asian="IN" style:font-size-complex="12pt" style:text-scale="100%"/>
    </style:style>
    <style:style style:name="T122" style:family="text">
      <style:text-properties fo:color="#000000" loext:opacity="100%" fo:font-size="12pt" fo:letter-spacing="normal" officeooo:rsid="00106c6e" style:font-name-asian="Mangal1" style:font-size-asian="12pt" style:language-asian="hi" style:country-asian="IN" style:font-size-complex="12pt" style:text-scale="100%"/>
    </style:style>
    <style:style style:name="T123" style:family="text">
      <style:text-properties fo:color="#000000" loext:opacity="100%" fo:font-size="12pt" fo:letter-spacing="normal" officeooo:rsid="0011d7d7" style:font-name-asian="Mangal1" style:font-size-asian="12pt" style:language-asian="hi" style:country-asian="IN" style:font-size-complex="12pt" style:text-scale="100%"/>
    </style:style>
    <style:style style:name="T124" style:family="text">
      <style:text-properties fo:color="#000000" loext:opacity="100%" fo:font-size="12pt" fo:letter-spacing="normal" officeooo:rsid="0012334d" style:font-name-asian="Mangal1" style:font-size-asian="12pt" style:language-asian="hi" style:country-asian="IN" style:font-size-complex="12pt" style:text-scale="100%"/>
    </style:style>
    <style:style style:name="T125" style:family="text">
      <style:text-properties officeooo:rsid="00214650"/>
    </style:style>
    <style:style style:name="T126" style:family="text">
      <style:text-properties fo:color="#000000" loext:opacity="100%" fo:font-size="12pt" fo:letter-spacing="normal" officeooo:rsid="001376a2" style:font-name-asian="Mangal1" style:font-size-asian="12pt" style:language-asian="hi" style:country-asian="IN" style:font-size-complex="12pt" style:text-scale="100%"/>
    </style:style>
    <style:style style:name="T127" style:family="text">
      <style:text-properties officeooo:rsid="0024ce65"/>
    </style:style>
    <style:style style:name="T128" style:family="text">
      <style:text-properties fo:color="#000000" loext:opacity="100%" fo:font-size="12pt" fo:letter-spacing="normal" officeooo:rsid="0024ce65" style:font-name-asian="Mangal1" style:font-size-asian="12pt" style:language-asian="hi" style:country-asian="IN" style:font-size-complex="12pt" style:text-scale="100%"/>
    </style:style>
    <style:style style:name="T129" style:family="text">
      <style:text-properties fo:color="#000000" loext:opacity="100%" fo:font-size="12pt" fo:letter-spacing="normal" officeooo:rsid="0027b6f2" style:font-name-asian="Mangal1" style:font-size-asian="12pt" style:language-asian="hi" style:country-asian="IN" style:font-size-complex="12pt" style:text-scale="100%"/>
    </style:style>
    <style:style style:name="T130" style:family="text">
      <style:text-properties fo:color="#000000" loext:opacity="100%" fo:font-size="12pt" fo:letter-spacing="normal" officeooo:rsid="0022d21d" style:font-name-asian="Mangal1" style:font-size-asian="12pt" style:language-asian="hi" style:country-asian="IN" style:font-size-complex="12pt" style:text-scale="100%"/>
    </style:style>
    <style:style style:name="T131" style:family="text">
      <style:text-properties fo:color="#000000" loext:opacity="100%" fo:font-size="12pt" fo:letter-spacing="normal" officeooo:rsid="001383f9" style:font-name-asian="Mangal1" style:font-size-asian="12pt" style:language-asian="hi" style:country-asian="IN" style:font-size-complex="12pt" style:text-scale="100%"/>
    </style:style>
    <style:style style:name="T132" style:family="text">
      <style:text-properties fo:color="#000000" loext:opacity="100%" fo:font-size="12pt" fo:letter-spacing="normal" officeooo:rsid="00423aef" style:font-name-asian="Mangal1" style:font-size-asian="12pt" style:language-asian="hi" style:country-asian="IN" style:font-size-complex="12pt" style:text-scale="100%"/>
    </style:style>
    <style:style style:name="T133" style:family="text">
      <style:text-properties fo:color="#000000" loext:opacity="100%" fo:font-size="12pt" fo:letter-spacing="normal" officeooo:rsid="00254e05" style:font-name-asian="Mangal1" style:font-size-asian="12pt" style:language-asian="hi" style:country-asian="IN" style:font-size-complex="12pt" style:text-scale="100%"/>
    </style:style>
    <style:style style:name="T134" style:family="text">
      <style:text-properties fo:color="#000000" loext:opacity="100%" fo:font-size="12pt" fo:letter-spacing="normal" officeooo:rsid="001579f5" style:font-name-asian="Mangal1" style:font-size-asian="12pt" style:language-asian="hi" style:country-asian="IN" style:font-size-complex="12pt" style:text-scale="100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Bild1" text:anchor-type="paragraph" svg:x="11.963cm" svg:y="0.332cm" svg:width="4.228cm" svg:height="5.636cm" draw:z-index="0"><draw:image xlink:href="Pictures/100000000000012C00000191275BCAC4.png" xlink:type="simple" xlink:show="embed" xlink:actuate="onLoad" draw:mime-type="image/png"/></draw:frame>Diploma in Librarian Sciences</text:p>
      <text:p text:style-name="P2"><text:span text:style-name="T1">I</text:span><text:span text:style-name="T2">m</text:span><text:span text:style-name="T1">Mellsi</text:span><text:span text:style-name="T2">g</text:span><text:span text:style-name="T1">22</text:span></text:p>
      <text:p text:style-name="P2"><text:span text:style-name="T1">6043</text:span><text:span text:style-name="T2">3</text:span><text:span text:style-name="T1">Frankfur</text:span><text:span text:style-name="T2">t</text:span><text:span text:style-name="T1">a</text:span><text:span text:style-name="T2">m</text:span><text:span text:style-name="T1">Main</text:span></text:p>
      <text:p text:style-name="P3">Germany</text:p>
      <text:p text:style-name="P4"><text:span text:style-name="T3">Contact:</text:span></text:p>
      <text:p text:style-name="P2"><text:span text:style-name="T4">Landline</text:span><text:span text:style-name="T2">:</text:span><text:span text:style-name="T1">+4</text:span><text:span text:style-name="T2">9</text:span><text:span text:style-name="T1">6</text:span><text:span text:style-name="T2">9</text:span><text:span text:style-name="T1">3</text:span><text:span text:style-name="T2">8</text:span><text:span text:style-name="T1">9</text:span><text:span text:style-name="T2">9</text:span><text:span text:style-name="T1">5</text:span><text:span text:style-name="T2">1</text:span><text:span text:style-name="T1">72</text:span></text:p>
      <text:p text:style-name="P2"><text:span text:style-name="T5">Mobile phone</text:span><text:span text:style-name="T2">:</text:span><text:span text:style-name="T1">+4</text:span><text:span text:style-name="T2">9</text:span><text:span text:style-name="T4">173 57 60 232</text:span></text:p>
      <text:p text:style-name="P2"><text:span text:style-name="T1">E-Ma</text:span><text:span text:style-name="T5">i</text:span><text:span text:style-name="T1">l</text:span><text:span text:style-name="T2">:</text:span><text:span text:style-name="T6">M.Kraft@software-dokumentation.net</text:span></text:p>
      <text:p text:style-name="P5"><text:span text:style-name="T7">Internet</text:span><text:span text:style-name="T8">:</text:span><text:a xlink:type="simple" xlink:href="http://www.software-dokumentation.net/" text:style-name="Internet_20_link" text:visited-style-name="Visited_20_Internet_20_Link"><text:span text:style-name="Internet_20_link"><text:span text:style-name="T9">http://www.software-dokumentation.net/</text:span></text:span></text:a></text:p>
      <text:p text:style-name="P6"><draw:line text:anchor-type="paragraph" draw:z-index="3" draw:name="Form1" draw:style-name="gr1" draw:text-style-name="P7" svg:x1="-0.029cm" svg:y1="0.108cm" svg:x2="16.981cm" svg:y2="0.108cm"><text:p/></draw:line></text:p>
      <text:p text:style-name="P8"><text:span text:style-name="T10">S</text:span>ummary</text:p>
      <text:p text:style-name="P9">Dynamic career in software quality assurance and documentation in goal oriented environment.</text:p>
      <text:p text:style-name="P10">Excellent team player. Experienced technical writer.</text:p>
      <text:p text:style-name="P10"/>
      <text:p text:style-name="P10">Knowledge in localisation and internationalisation of software.</text:p>
      <text:p text:style-name="P11"><draw:line text:anchor-type="paragraph" draw:z-index="1" draw:name="Form2" draw:style-name="gr1" draw:text-style-name="P12" svg:x1="-0.049cm" svg:y1="0.453cm" svg:x2="16.957cm" svg:y2="0.453cm"><text:p/></draw:line></text:p>
      <text:p text:style-name="P13"><text:span text:style-name="T10">P</text:span>ersonal <text:span text:style-name="T10">D</text:span>etails</text:p>
      <text:p text:style-name="P14"><text:span text:style-name="T1">Date of birth: February 19th 1964<text:tab/><text:tab/><text:tab/><text:tab/><text:tab/><text:tab/></text:span><text:span text:style-name="T11">Nationality: German</text:span></text:p>
      <text:p text:style-name="P15"/>
      <text:p text:style-name="P16"><draw:line text:anchor-type="paragraph" draw:z-index="2" draw:name="Form3" draw:style-name="gr1" draw:text-style-name="P12" svg:x1="0.019cm" svg:y1="-0.161cm" svg:x2="17.025cm" svg:y2="-0.161cm"><text:p/></draw:line><text:span text:style-name="T10">S</text:span>kills</text:p>
      <text:p text:style-name="P14"><text:span text:style-name="T12">Languages</text:span><text:span text:style-name="T1">: English (fluent), German (native speaker)</text:span></text:p>
      <text:list text:style-name="WWNum2">
        <text:list-item>
          <text:p text:style-name="P17"><text:span text:style-name="T1">Strong verbal and written communication skills, formal and informal communication </text:span><text:span text:style-name="T11">with team, written documentation</text:span></text:p>
        </text:list-item>
        <text:list-item>
          <text:p text:style-name="P18">Innovative, high integrity and professionalism.</text:p>
        </text:list-item>
      </text:list>
      <text:p text:style-name="P19">Motivated with willingness to learn and adapt to new situations.</text:p>
      <text:p text:style-name="P13"><draw:line text:anchor-type="paragraph" draw:z-index="37" draw:name="Form4" draw:style-name="gr1" draw:text-style-name="P12" svg:x1="-0.005cm" svg:y1="-0.088cm" svg:x2="17.001cm" svg:y2="-0.088cm"><text:p/></draw:line><text:span text:style-name="T10">E</text:span>xperiences</text:p>
      <text:p text:style-name="P20"><text:span text:style-name="T13">Technical Writing / </text:span><text:span text:style-name="T12">Programming</text:span><text:span text:style-name="T1"> </text:span></text:p>
      <text:list text:style-name="WWNum4">
        <text:list-item>
          <text:p text:style-name="P21">LaTeX, T<text:span text:style-name="T14">e</text:span>X, XML, <text:span text:style-name="T15">DocBook, </text:span><text:span text:style-name="T16">Markdown </text:span>HTML, HTML Help Workshop/Help Workshop,<text:line-break/>Resource-Editor, Javascript, Java-Help, SQL, Perl, Bash-Skripte, DXL and RPE <text:span text:style-name="T17">(DOORS), Git, GitLab</text:span></text:p>
        </text:list-item>
        <text:list-item>
          <text:p text:style-name="P21">various Content Management Systems (JAMA Connect, DOORS, Smart Media Creator, Noxum, Con<text:span text:style-name="T18">fl</text:span>uence) / <text:span text:style-name="T18">Offic</text:span>e (Word, Excel, Powerpoint, Visio)</text:p>
        </text:list-item>
      </text:list>
      <text:p text:style-name="P22"><text:span text:style-name="T19">Computer</text:span></text:p>
      <text:list text:style-name="WWNum3">
        <text:list-item>
          <text:p text:style-name="P23">Hardware: Configuration and confection of computers, setup <text:span text:style-name="T20">of </text:span>networks</text:p>
        </text:list-item>
        <text:list-item>
          <text:p text:style-name="P24"><text:span text:style-name="T1">Software: Development of web sites, setup of web servers, </text:span></text:p>
        </text:list-item>
        <text:list-item>
          <text:p text:style-name="P25">Operating systems: Windows, Linux</text:p>
        </text:list-item>
      </text:list>
      <text:p text:style-name="P26"><text:span text:style-name="T12">Localisation &amp; Internationalisation</text:span></text:p>
      <text:list text:style-name="WWNum5">
        <text:list-item>
          <text:p text:style-name="P27">Trados </text:p>
        </text:list-item>
      </text:list>
      <text:p text:style-name="P28"><text:soft-page-break/><text:span text:style-name="T21">P</text:span><text:span text:style-name="T22">rofessional </text:span><text:span text:style-name="T21">E</text:span><text:span text:style-name="T22">xperience as </text:span><text:span text:style-name="T21">F</text:span><text:span text:style-name="T22">reelancer</text:span></text:p>
      <text:p text:style-name="P29"><draw:line text:anchor-type="paragraph" draw:z-index="48" draw:name="Form6" draw:style-name="gr1" draw:text-style-name="P12" svg:x1="0.011cm" svg:y1="0.069cm" svg:x2="17.017cm" svg:y2="0.069cm"><text:p/></draw:line></text:p>
      <text:p text:style-name="P30" loext:marker-style-name="T23"><text:span text:style-name="T23">Jun</text:span><text:span text:style-name="T24">e</text:span><text:span text:style-name="T23"> – </text:span><text:span text:style-name="T25">November </text:span><text:span text:style-name="T23">2023</text:span></text:p>
      <text:p text:style-name="P30" loext:marker-style-name="T23"><text:span text:style-name="T24">Industry</text:span><text:span text:style-name="T23">: Software </text:span><text:span text:style-name="T24">Development<text:tab/></text:span><text:span text:style-name="T23"><text:tab/><text:tab/><text:tab/><text:tab/><text:tab/><text:tab/> <text:s text:c="9"/>Düsseldorf</text:span></text:p>
      <text:p text:style-name="P30" loext:marker-style-name="T23"><text:span text:style-name="T23">Proje</text:span><text:span text:style-name="T24">c</text:span><text:span text:style-name="T23">t: Online H</text:span><text:span text:style-name="T24">e</text:span><text:span text:style-name="T23">l</text:span><text:span text:style-name="T24">p for</text:span><text:span text:style-name="T23"> AdSpaceIO</text:span></text:p>
      <text:p text:style-name="P30" loext:marker-style-name="T23"><text:span text:style-name="T24">Language</text:span><text:span text:style-name="T23">: </text:span><text:span text:style-name="T24">German</text:span></text:p>
      <text:p text:style-name="P30" loext:marker-style-name="T23"><text:span text:style-name="T24">Operating System(s)</text:span><text:span text:style-name="T23">: </text:span><text:span text:style-name="T26">Windows, Linux</text:span></text:p>
      <text:p text:style-name="P31"><text:span text:style-name="T23">Program</text:span><text:span text:style-name="T24">s used</text:span><text:span text:style-name="T23">: XML-Editor, Grafikprogramm, Browser</text:span><text:span text:style-name="T27">, </text:span><text:span text:style-name="T28">Git</text:span></text:p>
      <text:p text:style-name="P32"><draw:line text:anchor-type="paragraph" draw:z-index="59" draw:name="Form 1" draw:style-name="gr1" draw:text-style-name="P12" svg:x1="-0.038cm" svg:y1="0.346cm" svg:x2="16.968cm" svg:y2="0.346cm"><text:p/></draw:line></text:p>
      <text:p text:style-name="P33"/>
      <text:p text:style-name="P34">Jul<text:span text:style-name="T29">y</text:span> 2022</text:p>
      <text:p text:style-name="P35"><text:span text:style-name="T30">Industry</text:span>: <text:span text:style-name="T30">Adult Education<text:tab/><text:tab/><text:tab/><text:tab/><text:tab/><text:tab/> <text:s/></text:span><text:span text:style-name="T31">Regensburg/Frankfurt am Main</text:span></text:p>
      <text:p text:style-name="P35">Proje<text:span text:style-name="T30">c</text:span>t<text:span text:style-name="T30">s</text:span>: Proje<text:span text:style-name="T30">c</text:span>t do<text:span text:style-name="T30">c</text:span>umentation <text:span text:style-name="T30">w</text:span>it<text:span text:style-name="T30">h</text:span> LaTeX Editor (as <text:span text:style-name="T30">instructor</text:span>)</text:p>
      <text:p text:style-name="P35"><text:span text:style-name="T30">Languages</text:span>: <text:span text:style-name="T30">German</text:span></text:p>
      <text:p text:style-name="P35"><text:span text:style-name="T30">Operating System(s)</text:span>: Linux</text:p>
      <text:p text:style-name="P36"><text:span text:style-name="T32">Program</text:span><text:span text:style-name="T33">s used</text:span><text:span text:style-name="T34">: </text:span>TeXLive, TeXStudio<text:span text:style-name="T27">, </text:span><text:span text:style-name="T28">Git</text:span></text:p>
      <text:p text:style-name="P33"><draw:line text:anchor-type="paragraph" draw:z-index="55" draw:name="Form6_1" draw:style-name="gr1" draw:text-style-name="P12" svg:x1="0.017cm" svg:y1="0.005cm" svg:x2="17.023cm" svg:y2="0.005cm"><text:p/></draw:line><draw:line text:anchor-type="paragraph" draw:z-index="57" draw:name="Form6_ 2" draw:style-name="gr1" draw:text-style-name="P12" svg:x1="0.017cm" svg:y1="0.005cm" svg:x2="17.023cm" svg:y2="0.005cm"><text:p/></draw:line></text:p>
      <text:p text:style-name="P37">Januar<text:span text:style-name="T35">y</text:span> – <text:span text:style-name="T36"><text:s/>Ma</text:span><text:span text:style-name="T35">y</text:span><text:span text:style-name="T36"> </text:span>202<text:span text:style-name="T36">2 </text:span></text:p>
      <text:p text:style-name="P38"><text:span text:style-name="T37">Industry</text:span>: <text:span text:style-name="T38">Security<text:tab/></text:span><text:tab/><text:tab/><text:tab/><text:tab/><text:tab/><text:tab/><text:tab/><text:tab/><text:tab/> <text:s text:c="6"/><text:span text:style-name="T36">Essen</text:span></text:p>
      <text:p text:style-name="P38">Proje<text:span text:style-name="T38">c</text:span>t<text:span text:style-name="T38">s</text:span>: <text:span text:style-name="T38">C</text:span><text:span text:style-name="T39">on</text:span><text:span text:style-name="T40">c</text:span><text:span text:style-name="T39">ept </text:span><text:span text:style-name="T40">H</text:span><text:span text:style-name="T39">andb</text:span><text:span text:style-name="T40">ook fo</text:span><text:span text:style-name="T39">r Produ</text:span><text:span text:style-name="T40">c</text:span><text:span text:style-name="T39">t</text:span></text:p>
      <text:p text:style-name="P38"><text:span text:style-name="T37">Languages</text:span>: <text:span text:style-name="T38">German</text:span></text:p>
      <text:p text:style-name="P38"><text:span text:style-name="T37">Operating System</text:span>(<text:span text:style-name="T38">s</text:span>): Windows</text:p>
      <text:p text:style-name="P39"><text:span text:style-name="T32">Program</text:span><text:span text:style-name="T33">s used</text:span><text:span text:style-name="T34">:</text:span> <text:span text:style-name="T36">R Studio</text:span>, <text:span text:style-name="T36">Bookdown, </text:span><text:span text:style-name="T41">Markdown, </text:span><text:span text:style-name="T42">BitBucket</text:span><text:span text:style-name="T43">, </text:span><text:span text:style-name="T44">Git</text:span></text:p>
      <text:p text:style-name="P40"><draw:line text:anchor-type="paragraph" draw:z-index="56" draw:name="Form6_ 1" draw:style-name="gr1" draw:text-style-name="P12" svg:x1="-0.015cm" svg:y1="0.018cm" svg:x2="16.991cm" svg:y2="0.018cm"><text:p/></draw:line></text:p>
      <text:p text:style-name="P41"><text:span text:style-name="T45">J</text:span>anuary 2021 – <text:span text:style-name="T45">December 2025</text:span></text:p>
      <text:p text:style-name="P42">Industry: Avionics<text:tab/><text:tab/><text:tab/><text:tab/><text:tab/><text:tab/><text:tab/><text:tab/><text:tab/><text:tab/> <text:s text:c="3"/>Langen</text:p>
      <text:p text:style-name="P42">Projects: <text:span text:style-name="T46">System User Manuals, Tests, Testing (FAT &amp; SAT) / various Clients</text:span></text:p>
      <text:p text:style-name="P42">Languages: English</text:p>
      <text:p text:style-name="P42">Operating System(s): Linux, Windows</text:p>
      <text:p text:style-name="P43">Program<text:span text:style-name="T47">s used</text:span>: Office, <text:span text:style-name="T48">graphical software, </text:span><text:span text:style-name="T49">Jama Connect, Git, GitLab</text:span><text:span text:style-name="T50">, </text:span><text:span text:style-name="T28">Git, </text:span><text:span text:style-name="T51">GitLab</text:span></text:p>
      <text:p text:style-name="P44"/>
      <text:p text:style-name="P45"><draw:line text:anchor-type="paragraph" draw:z-index="58" draw:name="Form6_ 3" draw:style-name="gr1" draw:text-style-name="P12" svg:x1="-0.001cm" svg:y1="-0.113cm" svg:x2="17.005cm" svg:y2="-0.113cm"><text:p/></draw:line>April 201<text:span text:style-name="T52">9</text:span></text:p>
      <text:p text:style-name="P46"><text:span text:style-name="T47">Industry</text:span>: Medi<text:span text:style-name="T47">a</text:span>/Marketing<text:tab/><text:tab/><text:tab/><text:tab/><text:tab/><text:tab/> <text:s text:c="8"/><text:span text:style-name="T52">Fürth / </text:span>Frankfurt am Main</text:p>
      <text:p text:style-name="P47"><text:span text:style-name="T53">Proje</text:span><text:span text:style-name="T47">c</text:span><text:span text:style-name="T53">t(</text:span><text:span text:style-name="T47">s</text:span><text:span text:style-name="T53">): </text:span><text:span text:style-name="T54">Manuals for new version</text:span></text:p>
      <text:p text:style-name="P46"><text:span text:style-name="T47">Languages</text:span>: <text:span text:style-name="T47">German, </text:span><text:span text:style-name="T52">English</text:span></text:p>
      <text:p text:style-name="P46"><text:span text:style-name="T47">Operating System(s)</text:span>: Windows</text:p>
      <text:p text:style-name="P48"><text:span text:style-name="T53">Program</text:span><text:span text:style-name="T47">s used</text:span><text:span text:style-name="T53">: </text:span><text:span text:style-name="T54">LaTeX-Editor, graphical software, Browser</text:span><text:span text:style-name="T55">, </text:span><text:span text:style-name="T56">Git</text:span></text:p>
      <text:p text:style-name="P49"><draw:line text:anchor-type="paragraph" draw:z-index="54" draw:name="Form1_1" draw:style-name="gr1" draw:text-style-name="P7" svg:x1="-0.016cm" svg:y1="0.166cm" svg:x2="16.99cm" svg:y2="0.166cm"><text:p/></draw:line></text:p>
      <text:p text:style-name="P47"><text:span text:style-name="T53">A</text:span><text:span text:style-name="T54">ugust</text:span><text:span text:style-name="T53"> 2018</text:span></text:p>
      <text:p text:style-name="P46"><text:span text:style-name="T47">Industry</text:span>: Medi<text:span text:style-name="T47">a</text:span>/Marketing<text:tab/><text:tab/><text:tab/><text:tab/><text:tab/><text:tab/><text:tab/> <text:s text:c="9"/>Frankfurt am Main</text:p>
      <text:p text:style-name="P47"><text:span text:style-name="T53">Proje</text:span><text:span text:style-name="T47">c</text:span><text:span text:style-name="T53">t(</text:span><text:span text:style-name="T47">s</text:span><text:span text:style-name="T53">): Test </text:span><text:span text:style-name="T54">execution</text:span><text:span text:style-name="T53"> Status </text:span><text:span text:style-name="T57">messages</text:span></text:p>
      <text:p text:style-name="P46"><text:span text:style-name="T47">Languages</text:span>: <text:span text:style-name="T47">German</text:span></text:p>
      <text:p text:style-name="P46"><text:span text:style-name="T47">Operating System(s)</text:span>: Windows</text:p>
      <text:p text:style-name="P46">Program<text:span text:style-name="T47">s used</text:span>: Office</text:p>
      <text:p text:style-name="P50"><draw:line text:anchor-type="paragraph" draw:z-index="53" draw:name="Form1_0" draw:style-name="gr1" draw:text-style-name="P7" svg:x1="-0.016cm" svg:y1="0.166cm" svg:x2="16.99cm" svg:y2="0.166cm"><text:p/></draw:line></text:p>
      <text:p text:style-name="P51">Jul<text:span text:style-name="T58">y</text:span> 2018 – <text:span text:style-name="T59">October 2020</text:span></text:p>
      <text:p text:style-name="P52"><text:span text:style-name="T58">Industry: Public Sector/Security Environment<text:tab/><text:tab/></text:span><text:tab/><text:tab/><text:tab/> <text:s text:c="9"/><text:span text:style-name="T60">Wiesbaden</text:span></text:p>
      <text:p text:style-name="P53">Proje<text:span text:style-name="T58">c</text:span>t(<text:span text:style-name="T58">s</text:span>): <text:span text:style-name="T58">Editor Database Manual</text:span></text:p>
      <text:p text:style-name="P53"><text:span text:style-name="T58">Language</text:span>(<text:span text:style-name="T58">s</text:span>): <text:span text:style-name="T58">German</text:span></text:p>
      <text:p text:style-name="P53"><text:span text:style-name="T58">Operating System(s)</text:span>: Windows</text:p>
      <text:p text:style-name="P53">Program<text:span text:style-name="T58">s used</text:span>: Office, <text:span text:style-name="T60">Editor</text:span></text:p>
      <text:p text:style-name="P54"><draw:line text:anchor-type="paragraph" draw:z-index="52" draw:name="Form7" draw:style-name="gr1" draw:text-style-name="P12" svg:x1="-0.027cm" svg:y1="0.178cm" svg:x2="16.979cm" svg:y2="0.178cm"><text:p/></draw:line></text:p>
      <text:p text:style-name="P55">M<text:span text:style-name="T61">a</text:span>r<text:span text:style-name="T61">ch</text:span> – April 2018</text:p>
      <text:p text:style-name="P55"><text:span text:style-name="T47">Industry</text:span>: Medi<text:span text:style-name="T47">a</text:span>/Marketing<text:tab/><text:tab/><text:tab/><text:tab/><text:tab/><text:tab/><text:tab/> <text:s text:c="9"/>Frankfurt am Main</text:p>
      <text:p text:style-name="P55">Proje<text:span text:style-name="T47">c</text:span>t(<text:span text:style-name="T47">s</text:span>): Test <text:span text:style-name="T47">c</text:span>on<text:span text:style-name="T47">c</text:span>eption Status <text:span text:style-name="T57">messages</text:span></text:p>
      <text:p text:style-name="P55"><text:span text:style-name="T47">Languages</text:span>: <text:span text:style-name="T47">German</text:span></text:p>
      <text:p text:style-name="P55"><text:span text:style-name="T47">Operating System(s)</text:span>: Windows</text:p>
      <text:p text:style-name="P55">Program<text:span text:style-name="T47">s used</text:span>: Office</text:p>
      <text:p text:style-name="P56"><draw:line text:anchor-type="paragraph" draw:z-index="51" draw:name="Form1" draw:style-name="gr1" draw:text-style-name="P7" svg:x1="-0.016cm" svg:y1="0.166cm" svg:x2="16.99cm" svg:y2="0.166cm"><text:p/></draw:line></text:p>
      <text:p text:style-name="P57"/>
      <text:p text:style-name="P58">O<text:span text:style-name="T62">c</text:span>tober 2017 – <text:span text:style-name="T47">May 2018</text:span></text:p>
      <text:p text:style-name="P57"><text:span text:style-name="T62">Industry</text:span>: Software <text:span text:style-name="T62">Development </text:span>/ Finan<text:span text:style-name="T62">c</text:span>e<text:tab/><text:tab/><text:tab/><text:tab/><text:tab/> <text:s text:c="4"/>Münster (West<text:span text:style-name="T62">phalia</text:span>)</text:p>
      <text:p text:style-name="P57">Proje<text:span text:style-name="T62">c</text:span>t(<text:span text:style-name="T62">s</text:span>): <text:span text:style-name="T62">Manuals</text:span>, <text:span text:style-name="T62">S</text:span>pe<text:span text:style-name="T62">c</text:span>ifi<text:span text:style-name="T62">c</text:span>ation<text:span text:style-name="T62">s</text:span>, <text:span text:style-name="T62">editorial work</text:span></text:p>
      <text:p text:style-name="P57"><text:span text:style-name="T62">Language</text:span>(<text:span text:style-name="T62">s</text:span>): <text:span text:style-name="T63">German</text:span></text:p>
      <text:p text:style-name="P57"><text:span text:style-name="T62">Operating S</text:span>ystem(<text:span text:style-name="T62">s</text:span>): Windows (Terminal Server)</text:p>
      <text:p text:style-name="P57">Program<text:span text:style-name="T62">s used</text:span>: Noxum, Office, Browser, <text:span text:style-name="T62">graphical software</text:span></text:p>
      <text:p text:style-name="P59"><draw:line text:anchor-type="paragraph" draw:z-index="50" draw:name="Form8" draw:style-name="gr1" draw:text-style-name="P12" svg:x1="0.014cm" svg:y1="0.216cm" svg:x2="17.02cm" svg:y2="0.216cm"><text:p/></draw:line></text:p>
      <text:p text:style-name="P60"><text:span text:style-name="T64">July</text:span> 201<text:span text:style-name="T65">7</text:span><text:tab/><text:tab/><text:tab/><text:tab/><text:tab/><text:tab/><text:tab/> <text:tab/> <text:s text:c="6"/><text:span text:style-name="T66">Ireland</text:span> / Frankfurt am Main</text:p>
      <text:p text:style-name="P61"><text:span text:style-name="T67">Industry</text:span>: Software <text:span text:style-name="T67">Development</text:span></text:p>
      <text:p text:style-name="P61">Proje<text:span text:style-name="T67">c</text:span>t(<text:span text:style-name="T67">s</text:span>): <text:span text:style-name="T67">Translation of brochure and flyers</text:span></text:p>
      <text:p text:style-name="P61"><text:span text:style-name="T67">Language</text:span>(<text:span text:style-name="T67">s</text:span>): <text:span text:style-name="T67">German</text:span></text:p>
      <text:p text:style-name="P61"><text:span text:style-name="T67">Operating S</text:span>ystem(<text:span text:style-name="T67">s</text:span>): Windows</text:p>
      <text:p text:style-name="P60">Program<text:span text:style-name="T67">s used</text:span>: <text:span text:style-name="T66">Office</text:span>, Browser</text:p>
      <text:p text:style-name="P62"><draw:line text:anchor-type="paragraph" draw:z-index="49" draw:name="Form9" draw:style-name="gr1" draw:text-style-name="P12" svg:x1="-0.002cm" svg:y1="0.198cm" svg:x2="17.004cm" svg:y2="0.198cm"><text:p/></draw:line></text:p>
      <text:p text:style-name="P63"><text:span text:style-name="T68">April</text:span> 201<text:span text:style-name="T68">7</text:span><text:tab/><text:tab/><text:tab/><text:tab/><text:tab/><text:tab/><text:tab/> <text:s text:c="8"/><text:span text:style-name="T69">Dinkelsbühl</text:span> / Frankfurt am Main</text:p>
      <text:p text:style-name="P64"><text:span text:style-name="T70">Industry:</text:span> <text:span text:style-name="T71">Remote Maintenance</text:span></text:p>
      <text:p text:style-name="P64">Proje<text:span text:style-name="T72">c</text:span>t(<text:span text:style-name="T72">s</text:span>): <text:span text:style-name="T71">Corrections for Online help</text:span></text:p>
      <text:p text:style-name="P64"><text:span text:style-name="T72">Language</text:span>(<text:span text:style-name="T72">s</text:span>): <text:span text:style-name="T71">German</text:span>, <text:span text:style-name="T73">English</text:span></text:p>
      <text:p text:style-name="P64"><text:span text:style-name="T72">Operating System</text:span>(<text:span text:style-name="T72">s</text:span>): Windows, <text:span text:style-name="T73">Linux</text:span></text:p>
      <text:p text:style-name="P64"><text:span text:style-name="T74">Programs used:</text:span> Browser, <text:span text:style-name="T71">graphical software, Smart Media Creator</text:span></text:p>
      <text:p text:style-name="P64"><draw:line text:anchor-type="paragraph" draw:z-index="46" draw:name="Form10" draw:style-name="gr1" draw:text-style-name="P12" svg:x1="-0.025cm" svg:y1="-0.207cm" svg:x2="16.981cm" svg:y2="-0.207cm"><text:p/></draw:line><text:span text:style-name="T75">April 2017<text:tab/><text:tab/><text:tab/><text:tab/><text:tab/><text:tab/><text:tab/><text:tab/> <text:s text:c="6"/>Ireland / Frankfurt am Main</text:span></text:p>
      <text:p text:style-name="P64"><text:span text:style-name="T70">Industry:</text:span> Software <text:span text:style-name="T76">Development</text:span></text:p>
      <text:p text:style-name="P65">Proje<text:span text:style-name="T72">c</text:span>t(<text:span text:style-name="T72">s</text:span>): <text:span text:style-name="T77">Translation of PR Text and Flyers</text:span></text:p>
      <text:p text:style-name="P64"><text:span text:style-name="T72">Language</text:span>(<text:span text:style-name="T72">s</text:span>): <text:span text:style-name="T77">German</text:span></text:p>
      <text:p text:style-name="P64"><text:span text:style-name="T72">Operating System</text:span>(<text:span text:style-name="T72">s</text:span>): Windows</text:p>
      <text:p text:style-name="P64"><text:span text:style-name="T74">Programs used:</text:span> <text:span text:style-name="T66">Office</text:span>, Browser</text:p>
      <text:p text:style-name="P66"><draw:line text:anchor-type="paragraph" draw:z-index="45" draw:name="Form11" draw:style-name="gr1" draw:text-style-name="P12" svg:x1="-0.007cm" svg:y1="0.157cm" svg:x2="16.999cm" svg:y2="0.157cm"><text:p/></draw:line></text:p>
      <text:p text:style-name="P63"/>
      <text:p text:style-name="P67">De<text:span text:style-name="T63">c</text:span>ember 2016<text:tab/><text:tab/><text:tab/><text:tab/><text:tab/><text:tab/><text:tab/> <text:s text:c="4"/>Zirndorf / Frankfurt am Main</text:p>
      <text:p text:style-name="P64"><text:span text:style-name="T70">Industry:</text:span> Software <text:span text:style-name="T76">Development</text:span></text:p>
      <text:p text:style-name="P65">Proje<text:span text:style-name="T72">c</text:span>t(<text:span text:style-name="T72">s</text:span>): <text:span text:style-name="T77">Rework and Adjustment of a Manual</text:span></text:p>
      <text:p text:style-name="P64"><text:span text:style-name="T72">Language</text:span>(<text:span text:style-name="T72">s</text:span>): <text:span text:style-name="T77">German</text:span>, <text:span text:style-name="T78">English</text:span></text:p>
      <text:p text:style-name="P64"><text:span text:style-name="T72">Operating System</text:span>(<text:span text:style-name="T72">s</text:span>): Windows</text:p>
      <text:p text:style-name="P48"><draw:line text:anchor-type="paragraph" draw:z-index="44" draw:name="Form12" draw:style-name="gr1" draw:text-style-name="P12" svg:x1="0.014cm" svg:y1="0.801cm" svg:x2="17.02cm" svg:y2="0.801cm"><text:p/></draw:line><text:span text:style-name="T74">Programs used:</text:span> LaTeX <text:span text:style-name="T79">e</text:span>ditor<text:span text:style-name="T80">, </text:span><text:span text:style-name="T81">graphical software</text:span><text:span text:style-name="T80">, Browser</text:span><text:span text:style-name="T27">, </text:span><text:span text:style-name="T28">Git</text:span></text:p>
      <text:p text:style-name="P66"/>
      <text:p text:style-name="P64">De<text:span text:style-name="T72">c</text:span>ember 2016<text:tab/><text:tab/><text:tab/><text:tab/><text:tab/><text:tab/><text:tab/> <text:s text:c="8"/>Irland / Frankfurt am Main</text:p>
      <text:p text:style-name="P68"><text:span text:style-name="T72">Industry</text:span>: Software <text:span text:style-name="T72">Development</text:span></text:p>
      <text:p text:style-name="P68">Proje<text:span text:style-name="T72">c</text:span>t(<text:span text:style-name="T72">s</text:span>): <text:span text:style-name="T72">Translation of </text:span>5 <text:span text:style-name="T72">manuals</text:span></text:p>
      <text:p text:style-name="P68"><text:span text:style-name="T72">Language</text:span>(<text:span text:style-name="T72">s</text:span>): <text:span text:style-name="T72">German</text:span></text:p>
      <text:p text:style-name="P68"><text:span text:style-name="T72">Operating System</text:span>(<text:span text:style-name="T72">s</text:span>): Windows</text:p>
      <text:p text:style-name="P69"><text:span text:style-name="T72">Programs used:</text:span> LaTeX <text:span text:style-name="T79">e</text:span>ditor, <text:span text:style-name="T82">graphical software</text:span>, Browser<text:span text:style-name="T27">, </text:span><text:span text:style-name="T28">Git</text:span></text:p>
      <text:p text:style-name="P70"><draw:line text:anchor-type="paragraph" draw:z-index="47" draw:name="Form13" draw:style-name="gr1" draw:text-style-name="P12" svg:x1="-0.035cm" svg:y1="-0.102cm" svg:x2="16.971cm" svg:y2="-0.102cm"><text:p/></draw:line><text:span text:style-name="T83">September</text:span> – <text:span text:style-name="T83">October</text:span> 2016<text:tab/><text:tab/><text:tab/><text:tab/><text:tab/><text:tab/> <text:s text:c="3"/><text:span text:style-name="T83">Dinkelsbühl / Frankfurt/Main</text:span></text:p>
      <text:p text:style-name="P71"><text:span text:style-name="T82">Industry</text:span>: <text:span text:style-name="T83">Remote Maintenance</text:span></text:p>
      <text:p text:style-name="P71">Proje<text:span text:style-name="T82">c</text:span>t(<text:span text:style-name="T82">s</text:span>): <text:span text:style-name="T83">Online Help for Application</text:span></text:p>
      <text:p text:style-name="P71"><text:span text:style-name="T82">Language</text:span>(<text:span text:style-name="T82">s</text:span>): <text:span text:style-name="T83">German, </text:span>English</text:p>
      <text:p text:style-name="P71"><text:span text:style-name="T82">Operating System</text:span>(<text:span text:style-name="T82">s</text:span>): Windows, <text:span text:style-name="T83">Linux</text:span></text:p>
      <text:p text:style-name="P71"><text:span text:style-name="T82">Programs used</text:span>: Browser, <text:span text:style-name="T82">graphical software</text:span></text:p>
      <text:p text:style-name="P72"><draw:line text:anchor-type="paragraph" draw:z-index="41" draw:name="Form14" draw:style-name="gr1" draw:text-style-name="P12" svg:x1="0.012cm" svg:y1="-0.041cm" svg:x2="17.018cm" svg:y2="-0.041cm"><text:p/></draw:line></text:p>
      <text:p text:style-name="P70">Jul<text:span text:style-name="T84">y</text:span> – August 2016<text:tab/><text:tab/><text:tab/><text:tab/><text:tab/><text:tab/> <text:s text:c="7"/>Wörth a.d. Donau / <text:span text:style-name="T83">Frankfurt/Main</text:span></text:p>
      <text:p text:style-name="P73"><text:span text:style-name="T82">Industry</text:span>: Smart Cloud Solutions</text:p>
      <text:p text:style-name="P73">Proje<text:span text:style-name="T82">c</text:span>t(<text:span text:style-name="T82">s</text:span>): <text:span text:style-name="T85">Manual for device</text:span></text:p>
      <text:p text:style-name="P73"><text:span text:style-name="T82">Language</text:span>(<text:span text:style-name="T82">s</text:span>): English</text:p>
      <text:p text:style-name="P74"><text:span text:style-name="T82">Operating System(s):</text:span> Windows</text:p>
      <text:p text:style-name="P75"><text:span text:style-name="T82">Programs used</text:span>: LaTeX <text:span text:style-name="T79">e</text:span>ditor, <text:span text:style-name="T82">graphical software</text:span>, Browser<text:span text:style-name="T27">, </text:span><text:span text:style-name="T28">Git</text:span></text:p>
      <text:p text:style-name="P76"><draw:line text:anchor-type="paragraph" draw:z-index="42" draw:name="Form15" draw:style-name="gr1" draw:text-style-name="P12" svg:x1="-0.053cm" svg:y1="-0.097cm" svg:x2="16.953cm" svg:y2="-0.097cm"><text:p/></draw:line></text:p>
      <text:p text:style-name="P77"><text:span text:style-name="T80"/></text:p>
      <text:p text:style-name="P78"><text:span text:style-name="T80">September 2015 – April 2016</text:span> <text:tab/><text:tab/><text:tab/><text:tab/><text:tab/><text:tab/><text:tab/><text:tab/>Ingelheim</text:p>
      <text:p text:style-name="P77">Industry: Pharma</text:p>
      <text:p text:style-name="P77">Project(s): Analyses, Restructuring and Re-Work of Standard Operation Procedures</text:p>
      <text:p text:style-name="P77">Language(s): English</text:p>
      <text:p text:style-name="P77">Operating system(s): Windows</text:p>
      <text:p text:style-name="P77">Programs used: Office</text:p>
      <text:p text:style-name="P79"><draw:line text:anchor-type="paragraph" draw:z-index="40" draw:name="Form16" draw:style-name="gr1" draw:text-style-name="P12" svg:x1="-0.006cm" svg:y1="-0.114cm" svg:x2="17cm" svg:y2="-0.114cm"><text:p/></draw:line></text:p>
      <text:p text:style-name="P80">March 2015 <text:tab/><text:tab/><text:tab/><text:tab/><text:tab/><text:tab/><text:tab/><text:tab/><text:tab/><text:tab/> <text:s text:c="2"/>Frankfurt/Main</text:p>
      <text:p text:style-name="P80">Industry: Software development </text:p>
      <text:p text:style-name="P80">Project(s): User manual for a new interface</text:p>
      <text:p text:style-name="P80">Language(s): German </text:p>
      <text:p text:style-name="P80">Operating system(s): Windows </text:p>
      <text:p text:style-name="P80">Programs used: Editor, graphical software, Browser </text:p>
      <text:p text:style-name="P81"><draw:line text:anchor-type="paragraph" draw:z-index="5" draw:name="Form17" draw:style-name="gr1" draw:text-style-name="P12" svg:x1="-0.038cm" svg:y1="-0.159cm" svg:x2="16.968cm" svg:y2="-0.159cm"><text:p/></draw:line></text:p>
      <text:p text:style-name="P80">October – November 2014 <text:tab/><text:tab/><text:tab/><text:tab/><text:tab/><text:tab/> <text:s text:c="10"/>Zirndorf / Frankfurt/Main</text:p>
      <text:p text:style-name="P80">Industry: Software development </text:p>
      <text:p text:style-name="P82"><text:span text:style-name="T1">Project(s): </text:span><text:span text:style-name="T86">Manual for</text:span><text:span text:style-name="T1"> Remote Cluster Appliance </text:span></text:p>
      <text:p text:style-name="P80">Language(s): German English </text:p>
      <text:p text:style-name="P80">Operating system(s): Windows, Linux </text:p>
      <text:p text:style-name="P83">Programs used: LaTeX editor, graphical software, Browser<text:span text:style-name="T87">, </text:span><text:span text:style-name="T88">Git</text:span></text:p>
      <text:p text:style-name="P81"><draw:line text:anchor-type="paragraph" draw:z-index="4" draw:name="Form18" draw:style-name="gr1" draw:text-style-name="P12" svg:x1="-0.028cm" svg:y1="-0.175cm" svg:x2="16.978cm" svg:y2="-0.175cm"><text:p/></draw:line></text:p>
      <text:p text:style-name="P80">October – November 2014<text:tab/><text:tab/><text:tab/><text:tab/><text:tab/><text:tab/> <text:s text:c="10"/>Zirndorf / Frankfurt/Main</text:p>
      <text:p text:style-name="P80">Industry: Software development </text:p>
      <text:p text:style-name="P82"><text:span text:style-name="T1">Project(s): </text:span><text:span text:style-name="T86">Manual</text:span><text:span text:style-name="T1"> f</text:span><text:span text:style-name="T86">o</text:span><text:span text:style-name="T1">r Hardware (Alarm modem) </text:span></text:p>
      <text:p text:style-name="P80">Language(s): German, English </text:p>
      <text:p text:style-name="P80">Operating system(s): Windows, Linux </text:p>
      <text:p text:style-name="P83">Programs used: LaTeX editor, graphical software, Browser<text:span text:style-name="T87">, </text:span><text:span text:style-name="T88">Git</text:span></text:p>
      <text:p text:style-name="P81"><draw:line text:anchor-type="paragraph" draw:z-index="6" draw:name="Form19" draw:style-name="gr1" draw:text-style-name="P12" svg:x1="-0.022cm" svg:y1="-0.141cm" svg:x2="16.984cm" svg:y2="-0.141cm"><text:p/></draw:line></text:p>
      <text:p text:style-name="P80"/>
      <text:p text:style-name="P84">May 2014<text:tab/><text:tab/><text:tab/><text:tab/><text:tab/><text:tab/><text:tab/> <text:s text:c="6"/>Frankfurt/Main / Ústí nad Orlicí III.</text:p>
      <text:p text:style-name="P80">Industry: Software development </text:p>
      <text:p text:style-name="P85">Project(s): Customisation of Manual for Remote Cluster Appliance </text:p>
      <text:p text:style-name="P80">Language(s): English </text:p>
      <text:p text:style-name="P80">Operating system(s): Windows, Linux </text:p>
      <text:p text:style-name="P83">Programs used: LaTeX editor, graphical software, Browser<text:span text:style-name="T87">, </text:span><text:span text:style-name="T88">Git</text:span></text:p>
      <text:p text:style-name="P86"><draw:line text:anchor-type="paragraph" draw:z-index="7" draw:name="Form20" draw:style-name="gr1" draw:text-style-name="P12" svg:x1="-0.004cm" svg:y1="-0.125cm" svg:x2="17.002cm" svg:y2="-0.125cm"><text:p/></draw:line></text:p>
      <text:p text:style-name="P87">April<text:span text:style-name="T89"> – </text:span>June 2014<text:tab/><text:tab/><text:tab/><text:tab/><text:tab/><text:tab/><text:tab/><text:tab/> <text:s text:c="14"/>Frankfurt/Main</text:p>
      <text:p text:style-name="P82"><text:span text:style-name="T1">Industry: </text:span><text:span text:style-name="T90">Finance</text:span><text:span text:style-name="T1"> </text:span></text:p>
      <text:p text:style-name="P80">Project(s): Documentation of new Access Control System/Editorial work on internal Wiki</text:p>
      <text:p text:style-name="P80">Language(s): German </text:p>
      <text:p text:style-name="P80">Operating system(s): Windows </text:p>
      <text:p text:style-name="P80">Programs used: Browser, <text:span text:style-name="T31">Confluence</text:span></text:p>
      <text:p text:style-name="P81"><draw:line text:anchor-type="paragraph" draw:z-index="8" draw:name="Form21" draw:style-name="gr1" draw:text-style-name="P12" svg:x1="0.019cm" svg:y1="0.055cm" svg:x2="17.025cm" svg:y2="0.055cm"><text:p/></draw:line></text:p>
      <text:p text:style-name="P80">December 2013<text:tab/><text:tab/><text:tab/><text:tab/><text:tab/><text:tab/> <text:s text:c="6"/>Frankfurt/Main / Ústí nad Orlicí III.</text:p>
      <text:p text:style-name="P80">Industry: Hardware </text:p>
      <text:p text:style-name="P80">Project(s): Translation of router manual (new sections)</text:p>
      <text:p text:style-name="P80">Operating system(s): Windows, Linux </text:p>
      <text:p text:style-name="P80">Language(s): German </text:p>
      <text:p text:style-name="P83">Programs used: LaTeX editor, graphical software, Browser<text:span text:style-name="T87">, </text:span><text:span text:style-name="T88">Git</text:span></text:p>
      <text:p text:style-name="P88"><draw:line text:anchor-type="paragraph" draw:z-index="9" draw:name="Form22" draw:style-name="gr1" draw:text-style-name="P7" svg:x1="0.043cm" svg:y1="0.064cm" svg:x2="17.051cm" svg:y2="0.064cm"><text:p/></draw:line></text:p>
      <text:p text:style-name="P87">November 2013<text:span text:style-name="T89"> – </text:span>August 2014<text:tab/><text:tab/><text:tab/><text:tab/><text:tab/><text:tab/><text:tab/><text:tab/> <text:s text:c="3"/>Langen</text:p>
      <text:p text:style-name="P89">Industry: Avionics</text:p>
      <text:p text:style-name="P90"><text:span text:style-name="T1">Project(s): </text:span><text:span text:style-name="T91">System User Manuals, Tests, Testing </text:span></text:p>
      <text:p text:style-name="P80">Language(s): English </text:p>
      <text:p text:style-name="P80">Operating system(s): Windows, Linux </text:p>
      <text:p text:style-name="P91"><text:span text:style-name="T1">Programs used: Office, DOORS (</text:span><text:span text:style-name="T92">incl</text:span><text:span text:style-name="T1">. DXL </text:span><text:span text:style-name="T93">p</text:span><text:span text:style-name="T1">rogramming), Rational Publishing Engine</text:span><text:span text:style-name="T94">, </text:span><text:span text:style-name="T95">Git</text:span></text:p>
      <text:p text:style-name="P81"><draw:line text:anchor-type="paragraph" draw:z-index="10" draw:name="Form23" draw:style-name="gr1" draw:text-style-name="P7" svg:x1="-0.004cm" svg:y1="0.072cm" svg:x2="17.004cm" svg:y2="0.072cm"><text:p/></draw:line></text:p>
      <text:p text:style-name="P80"/>
      <text:p text:style-name="P84">October 2013<text:tab/><text:tab/><text:tab/><text:tab/><text:tab/><text:tab/><text:tab/><text:tab/> <text:s text:c="9"/>Bamberg / Frankfurt/Main </text:p>
      <text:p text:style-name="P80">Industry: Software development </text:p>
      <text:p text:style-name="P92">Project(s): Customisation of Manual for Remote Cluster Appliance </text:p>
      <text:p text:style-name="P80">Language(s): German, English </text:p>
      <text:p text:style-name="P80">Operating system(s): Windows, Linux </text:p>
      <text:p text:style-name="P83">Programs used: LaTeX editor, graphical software, Browser<text:span text:style-name="T87">, </text:span><text:span text:style-name="T88">Git</text:span></text:p>
      <text:p text:style-name="P81"><draw:line text:anchor-type="paragraph" draw:z-index="11" draw:name="Form24" draw:style-name="gr1" draw:text-style-name="P7" svg:x1="0.02cm" svg:y1="-0.016cm" svg:x2="17.028cm" svg:y2="-0.016cm"><text:p/></draw:line></text:p>
      <text:p text:style-name="P80">March – August 2013<text:tab/><text:tab/><text:tab/><text:tab/><text:tab/><text:tab/><text:tab/> <text:s text:c="10"/>Zirndorf / Frankfurt/Main</text:p>
      <text:p text:style-name="P80">Industry: Software development </text:p>
      <text:p text:style-name="P93"><text:span text:style-name="T1">Project(s): Manual for a Remote Cluster </text:span><text:span text:style-name="T92">Appliance</text:span><text:span text:style-name="T1"> / LaTeX </text:span><text:span text:style-name="T92">training</text:span><text:span text:style-name="T1"> </text:span></text:p>
      <text:p text:style-name="P80">Language(s): German, English </text:p>
      <text:p text:style-name="P80">Operating system(s): Windows, Linux </text:p>
      <text:p text:style-name="P83">Programs used: LaTeX editor, graphical software, Browser<text:span text:style-name="T87">, </text:span><text:span text:style-name="T88">Git</text:span></text:p>
      <text:p text:style-name="P81"><draw:line text:anchor-type="paragraph" draw:z-index="12" draw:name="Form25" draw:style-name="gr1" draw:text-style-name="P7" svg:x1="-0.003cm" svg:y1="0.088cm" svg:x2="17.005cm" svg:y2="0.088cm"><text:p/></draw:line></text:p>
      <text:p text:style-name="P87">May 2012<text:span text:style-name="T89"> – </text:span>February 2013<text:tab/><text:tab/><text:tab/><text:tab/><text:tab/><text:tab/><text:tab/><text:tab/><text:tab/> <text:s text:c="3"/>Langen</text:p>
      <text:p text:style-name="P82"><text:span text:style-name="T1">Industry: Avioni</text:span><text:span text:style-name="T92">cs</text:span></text:p>
      <text:p text:style-name="P90"><text:span text:style-name="T1">Project(s): </text:span><text:span text:style-name="T91">System User Manuals, Tests, Testing </text:span></text:p>
      <text:p text:style-name="P92">Language(s): English </text:p>
      <text:p text:style-name="P80">Operating system(s): Windows, Linux </text:p>
      <text:p text:style-name="P91"><text:span text:style-name="T1">Programs used: Office, DOORS (</text:span><text:span text:style-name="T93">incl</text:span><text:span text:style-name="T1">. DXL </text:span><text:span text:style-name="T93">p</text:span><text:span text:style-name="T1">rogramming), Rational Publishing Engine</text:span><text:span text:style-name="T94">, </text:span><text:span text:style-name="T95">Git</text:span></text:p>
      <text:p text:style-name="P81"><draw:line text:anchor-type="paragraph" draw:z-index="13" draw:name="Form26" draw:style-name="gr1" draw:text-style-name="P7" svg:x1="-0.025cm" svg:y1="0.097cm" svg:x2="16.983cm" svg:y2="0.097cm"><text:p/></draw:line></text:p>
      <text:p text:style-name="P87">December 2008<text:span text:style-name="T89"> – </text:span>March 2009<text:tab/><text:tab/><text:tab/><text:tab/><text:tab/><text:tab/><text:tab/> <text:s text:c="2"/>Frankfurt/Main</text:p>
      <text:p text:style-name="P80">Industry: Software development </text:p>
      <text:p text:style-name="P94">Project(s): Data encryption/security application for mobile devices</text:p>
      <text:p text:style-name="P82"><text:span text:style-name="T1"><text:tab/><text:tab/>– Online </text:span><text:span text:style-name="T96">help <text:tab/><text:tab/><text:tab/></text:span><text:span text:style-name="T1">– </text:span><text:span text:style-name="T96">Quality assurance</text:span><text:span text:style-name="T1"> </text:span></text:p>
      <text:p text:style-name="P80">Language(s): German </text:p>
      <text:p text:style-name="P80">Operating system(s): Windows </text:p>
      <text:p text:style-name="P80">Programs used: Help-Compiler, Editor, graphical software, <text:span text:style-name="T97">device emu</text:span>lator </text:p>
      <text:p text:style-name="P81"><draw:line text:anchor-type="paragraph" draw:z-index="14" draw:name="Form27" draw:style-name="gr1" draw:text-style-name="P7" svg:x1="-0.025cm" svg:y1="0.093cm" svg:x2="16.983cm" svg:y2="0.093cm"><text:p/></draw:line></text:p>
      <text:p text:style-name="P87"/>
      <text:p text:style-name="P95">February 2008<text:span text:style-name="T89"> – </text:span>March 2008<text:tab/><text:tab/><text:tab/><text:tab/><text:tab/><text:tab/><text:tab/><text:tab/><text:tab/> Eschborn </text:p>
      <text:p text:style-name="P94">Industry: Information management</text:p>
      <text:p text:style-name="P80">Project(s): Online help for idea management application</text:p>
      <text:p text:style-name="P80">Language(s): German </text:p>
      <text:p text:style-name="P80">Operating system(s): Windows </text:p>
      <text:p text:style-name="P80">Programs used: Browser </text:p>
      <text:p text:style-name="P81"><draw:line text:anchor-type="paragraph" draw:z-index="15" draw:name="Form28" draw:style-name="gr1" draw:text-style-name="P7" svg:x1="-0.003cm" svg:y1="0.005cm" svg:x2="17.005cm" svg:y2="0.005cm"><text:p/></draw:line></text:p>
      <text:p text:style-name="P87">October 2007<text:span text:style-name="T89"> – </text:span>December 2008<text:tab/><text:tab/><text:tab/><text:tab/><text:tab/><text:tab/><text:tab/> <text:s text:c="8"/>Schweinfurt</text:p>
      <text:p text:style-name="P94">Industry: Network services</text:p>
      <text:p text:style-name="P94">Project(s): Manual for a navigation/online tracking device</text:p>
      <text:p text:style-name="P80">Language(s): German, English </text:p>
      <text:p text:style-name="P80">Operating system(s): Windows </text:p>
      <text:p text:style-name="P83">Programs used: LaTeX editor, graphical software<text:span text:style-name="T87">, </text:span><text:span text:style-name="T88">Git</text:span></text:p>
      <text:p text:style-name="P81"><draw:line text:anchor-type="paragraph" draw:z-index="16" draw:name="Form29" draw:style-name="gr1" draw:text-style-name="P7" svg:x1="0.006cm" svg:y1="-0.132cm" svg:x2="17.014cm" svg:y2="-0.132cm"><text:p/></draw:line></text:p>
      <text:p text:style-name="P87">June 2007<text:span text:style-name="T89"> – </text:span>March 2012<text:tab/><text:tab/><text:tab/><text:tab/><text:tab/><text:tab/><text:tab/><text:tab/> <text:s text:c="2"/>Frankfurt/Main</text:p>
      <text:p text:style-name="P80">Industry: Software development </text:p>
      <text:p text:style-name="P94">Project(s): Next Generation Network (platform for online communication)</text:p>
      <text:list text:style-name="WWNum6">
        <text:list-item>
          <text:p text:style-name="P96">Documentation for various server applications <text:span text:style-name="T98">and </text:span>for various applications</text:p>
        </text:list-item>
        <text:list-item>
          <text:p text:style-name="P96">Various Online helps</text:p>
        </text:list-item>
        <text:list-item>
          <text:p text:style-name="P97">Translation of presentations</text:p>
        </text:list-item>
      </text:list>
      <text:p text:style-name="P98">Language(s): German </text:p>
      <text:p text:style-name="P99">Operating system(s): Windows, Linux, AIX </text:p>
      <text:p text:style-name="P82"><text:span text:style-name="T1">Programs used: Browser, XML </text:span><text:span text:style-name="T96">e</text:span><text:span text:style-name="T1">ditor, Office, graphical software </text:span></text:p>
      <text:p text:style-name="P88"><draw:line text:anchor-type="paragraph" draw:z-index="17" draw:name="Form30" draw:style-name="gr1" draw:text-style-name="P7" svg:x1="-0.003cm" svg:y1="-0.194cm" svg:x2="17.005cm" svg:y2="-0.194cm"><text:p/></draw:line></text:p>
      <text:p text:style-name="P80">May 2007<text:tab/><text:tab/><text:tab/><text:tab/><text:tab/><text:tab/><text:tab/><text:tab/><text:tab/><text:tab/> <text:s text:c="2"/>Frankfurt/Main</text:p>
      <text:p text:style-name="P80">Industry: Finance/Education</text:p>
      <text:p text:style-name="P80">Project(s): E-Learning Fit for MiFID (Commerzbank) </text:p>
      <text:p text:style-name="P80">Language(s): German </text:p>
      <text:p text:style-name="P80">Operating system(s): Windows </text:p>
      <text:p text:style-name="P100"><text:span text:style-name="T1">Programs used: HTML </text:span><text:span text:style-name="T96">e</text:span><text:span text:style-name="T1">ditor </text:span></text:p>
      <text:p text:style-name="P101"><draw:line text:anchor-type="paragraph" draw:z-index="18" draw:name="Form31" draw:style-name="gr1" draw:text-style-name="P7" svg:x1="-0.003cm" svg:y1="0.019cm" svg:x2="17.005cm" svg:y2="0.019cm"><text:p/></draw:line></text:p>
      <text:p text:style-name="P87"><text:soft-page-break/>April 2007<text:span text:style-name="T89"> – </text:span>June 2007 <text:tab/><text:tab/><text:tab/><text:tab/><text:tab/><text:tab/><text:tab/><text:tab/> <text:s text:c="2"/>Frankfurt/Main</text:p>
      <text:p text:style-name="P82"><text:span text:style-name="T1">Project(s): Baby </text:span><text:span text:style-name="T96">break</text:span><text:span text:style-name="T1"> </text:span></text:p>
      <text:p text:style-name="P102"><draw:line text:anchor-type="paragraph" draw:z-index="19" draw:name="Form32" draw:style-name="gr1" draw:text-style-name="P7" svg:x1="0.031cm" svg:y1="-0.199cm" svg:x2="17.039cm" svg:y2="-0.199cm"><text:p/></draw:line></text:p>
      <text:p text:style-name="P87">September 2006<text:span text:style-name="T89"> – </text:span>December 2006<text:tab/><text:tab/><text:tab/><text:tab/><text:tab/><text:tab/><text:tab/> <text:s text:c="11"/>Karlsruhe</text:p>
      <text:p text:style-name="P103"><text:span text:style-name="T1">Industry: </text:span><text:span text:style-name="T99">Web Hoster / Internet Service Provider (Internal software development)</text:span><text:span text:style-name="T1"> </text:span></text:p>
      <text:p text:style-name="P80">Project(s): Evaluation of a new Wiki-Version and plugins for Information Retrieval</text:p>
      <text:p text:style-name="P80">Language(s): German </text:p>
      <text:p text:style-name="P80">Operating system(s): Windows, Linux </text:p>
      <text:p text:style-name="P104">Programs used: Browser, Office, TWiki </text:p>
      <text:p text:style-name="P102"><draw:line text:anchor-type="paragraph" draw:z-index="20" draw:name="Form33" draw:style-name="gr1" draw:text-style-name="P7" svg:x1="-0.003cm" svg:y1="0.109cm" svg:x2="17.005cm" svg:y2="0.109cm"><text:p/></draw:line></text:p>
      <text:p text:style-name="P87">March 2005<text:span text:style-name="T89"> – </text:span>September 2009<text:tab/><text:tab/><text:tab/><text:tab/><text:tab/><text:tab/><text:tab/><text:tab/> Eschborn</text:p>
      <text:p text:style-name="P80">Industry: Computer Hardware (Manufacturer)</text:p>
      <text:p text:style-name="P82"><text:span text:style-name="T1">Project(s): </text:span><text:span text:style-name="T100">several</text:span></text:p>
      <text:list text:style-name="WWNum7">
        <text:list-item>
          <text:p text:style-name="P105"><text:span text:style-name="T1">Translation and localisation of hardware documentation (E </text:span><text:span text:style-name="T100">&gt;</text:span><text:span text:style-name="T11"> G/G </text:span><text:span text:style-name="T101">&gt;</text:span><text:span text:style-name="T11"> E)</text:span><text:span text:style-name="T1"> </text:span></text:p>
        </text:list-item>
        <text:list-item>
          <text:p text:style-name="P106">Translation and localisation of graphical user interfaces (GUI)</text:p>
        </text:list-item>
        <text:list-item>
          <text:p text:style-name="P107"><text:span text:style-name="T1">Translation, localisation, </text:span><text:span text:style-name="T100">and </text:span><text:span text:style-name="T1">(re-)design of data sheets</text:span></text:p>
        </text:list-item>
        <text:list-item>
          <text:p text:style-name="P107"><text:span text:style-name="T1">For newly developed devices: manuals, graphical user interface, installation wizard </text:span><text:span text:style-name="T11">(E / G)</text:span></text:p>
        </text:list-item>
        <text:list-item>
          <text:p text:style-name="P106">Conceptual design, development and implementation of an internal product database</text:p>
        </text:list-item>
      </text:list>
      <text:p text:style-name="P98">Language(s): German, English </text:p>
      <text:p text:style-name="P80">Operating system(s): Windows, Linux </text:p>
      <text:p text:style-name="P100"><text:span text:style-name="T1">Programs used: Office, graphical </text:span><text:span text:style-name="T102">software</text:span><text:span text:style-name="T1">, LaTeX editor, C++ Compiler, Browser </text:span></text:p>
      <text:p text:style-name="P102"><draw:line text:anchor-type="paragraph" draw:z-index="21" draw:name="Form34" draw:style-name="gr1" draw:text-style-name="P7" svg:x1="-0.011cm" svg:y1="-0.134cm" svg:x2="16.997cm" svg:y2="-0.134cm"><text:p/></draw:line></text:p>
      <text:p text:style-name="P108"><text:span text:style-name="T1">November 2004</text:span><text:span text:style-name="T103"> – </text:span><text:span text:style-name="T1">November 2005<text:tab/><text:tab/><text:tab/><text:tab/><text:tab/><text:tab/><text:tab/><text:tab/> <text:s/></text:span><text:span text:style-name="T104">Cologne</text:span></text:p>
      <text:p text:style-name="P80">Industry: IT Service Provider</text:p>
      <text:p text:style-name="P109">Project(s): Web portal for Deutsche Post (myDPWN)</text:p>
      <text:list text:style-name="WWNum8">
        <text:list-item>
          <text:p text:style-name="P110"><text:span text:style-name="T1">Documentation of Installation and Deployment of the Portal and its Software<text:line-break/></text:span><text:span text:style-name="T11">(server</text:span><text:span text:style-name="T105">s</text:span><text:span text:style-name="T11">, Web server, Database server, Database software, application server, 2 CMS)</text:span></text:p>
        </text:list-item>
        <text:list-item>
          <text:p text:style-name="P111">Editorial tasks</text:p>
        </text:list-item>
        <text:list-item>
          <text:p text:style-name="P111">Test of manuals for installation and deployment</text:p>
        </text:list-item>
        <text:list-item>
          <text:p text:style-name="P111">Investigations</text:p>
        </text:list-item>
      </text:list>
      <text:p text:style-name="P98">Language(s): German </text:p>
      <text:p text:style-name="P80">Operating system(s): Windows, Linux </text:p>
      <text:p text:style-name="P104"><draw:line text:anchor-type="paragraph" draw:z-index="43" draw:name="Form35" draw:style-name="gr1" draw:text-style-name="P12" svg:x1="-0.004cm" svg:y1="0.7cm" svg:x2="17.002cm" svg:y2="0.7cm"><text:p/></draw:line>Programs used: Office, graphical software, Browser</text:p>
      <text:p text:style-name="P84">August 2004<text:tab/><text:tab/><text:tab/><text:tab/><text:tab/><text:tab/><text:tab/><text:tab/><text:tab/><text:tab/> <text:s text:c="2"/>Frankfurt/Main</text:p>
      <text:p text:style-name="P112">Industry: Standard and individual software for media research (Dataline)</text:p>
      <text:p text:style-name="P80">Project(s): First-step-guidelines for a customer in Sweden</text:p>
      <text:p text:style-name="P80">Language(s): English </text:p>
      <text:p text:style-name="P80">Operating system(s): Windows </text:p>
      <text:p text:style-name="P100"><text:span text:style-name="T1">Programs used: HTML Help Workshop, HTML </text:span><text:span text:style-name="T106">e</text:span><text:span text:style-name="T1">ditor, graphical software, Browser</text:span></text:p>
      <text:p text:style-name="P81"><draw:line text:anchor-type="paragraph" draw:z-index="22" draw:name="Form36" draw:style-name="gr1" draw:text-style-name="P7" svg:x1="0.02cm" svg:y1="0.021cm" svg:x2="17.028cm" svg:y2="0.021cm"><text:p/></draw:line></text:p>
      <text:p text:style-name="P87"><text:span text:style-name="T83">J</text:span>ul<text:span text:style-name="T84">y</text:span> 2004<text:span text:style-name="T89"> – </text:span>August 2005<text:tab/><text:tab/><text:tab/><text:tab/><text:tab/><text:tab/><text:tab/><text:tab/> <text:s text:c="2"/>Frankfurt/Main</text:p>
      <text:p text:style-name="P113"><text:span text:style-name="T1">Industry: Software </text:span><text:span text:style-name="T107">development</text:span></text:p>
      <text:p text:style-name="P114">Project(s): </text:p>
      <text:list text:style-name="L1">
        <text:list-item>
          <text:p text:style-name="P115"><text:span text:style-name="T108">R</text:span><text:span text:style-name="T109">e-work of an existing Online Help into HTML standard as preparation for the next release</text:span></text:p>
        </text:list-item>
      </text:list>
      <text:p text:style-name="P98">Language(s): German </text:p>
      <text:p text:style-name="P80">Operating system(s): Windows </text:p>
      <text:p text:style-name="P100"><text:span text:style-name="T1">Programs used: HTML Help Workshop, HTML </text:span><text:span text:style-name="T106">e</text:span><text:span text:style-name="T1">ditor, graphical software, Browser</text:span></text:p>
      <text:p text:style-name="P81"><draw:line text:anchor-type="paragraph" draw:z-index="23" draw:name="Form37" draw:style-name="gr1" draw:text-style-name="P7" svg:x1="-0.027cm" svg:y1="0.118cm" svg:x2="16.981cm" svg:y2="0.118cm"><text:p/></draw:line></text:p>
      <text:p text:style-name="P87">November 2003<text:span text:style-name="T89"> – </text:span>August 2005<text:tab/><text:tab/><text:tab/><text:tab/><text:tab/><text:tab/><text:tab/> <text:s text:c="2"/>Frankfurt/Main</text:p>
      <text:p text:style-name="P82"><text:span text:style-name="T1">Industry: Software </text:span><text:span text:style-name="T107">development</text:span></text:p>
      <text:p text:style-name="P82"><text:span text:style-name="T106">P</text:span><text:span text:style-name="T1">roject(s): </text:span><text:span text:style-name="T110">various</text:span><text:span text:style-name="T1"> </text:span></text:p>
      <text:list text:style-name="WWNum9">
        <text:list-item>
          <text:p text:style-name="P116"><text:span text:style-name="T1">Transform</text:span><text:span text:style-name="T106"> an </text:span><text:span text:style-name="T1">ex</text:span><text:span text:style-name="T110">i</text:span><text:span text:style-name="T1">sting online help into html standard</text:span></text:p>
        </text:list-item>
        <text:list-item>
          <text:p text:style-name="P116"><text:span text:style-name="T1">Edit</text:span><text:span text:style-name="T106">orial </text:span><text:span text:style-name="T1">work on </text:span><text:span text:style-name="T106">texts and </text:span><text:span text:style-name="T1">screenshots</text:span></text:p>
        </text:list-item>
        <text:list-item>
          <text:p text:style-name="P116"><text:span text:style-name="T1">Creat</text:span><text:span text:style-name="T111">e</text:span><text:span text:style-name="T106"> </text:span><text:span text:style-name="T1">a new design for online help</text:span></text:p>
        </text:list-item>
        <text:list-item>
          <text:p text:style-name="P117">Work in changes made since the last edition of help</text:p>
        </text:list-item>
      </text:list>
      <text:p text:style-name="P98">Language(s): German </text:p>
      <text:p text:style-name="P80">Operating system(s): Windows </text:p>
      <text:p text:style-name="P100"><text:span text:style-name="T1">Programs used: HTML Help Workshop, HTML </text:span><text:span text:style-name="T106">e</text:span><text:span text:style-name="T1">ditor, graphical software, Browser</text:span></text:p>
      <text:p text:style-name="P81"><draw:line text:anchor-type="paragraph" draw:z-index="24" draw:name="Form38" draw:style-name="gr1" draw:text-style-name="P7" svg:x1="-0.027cm" svg:y1="0.074cm" svg:x2="16.981cm" svg:y2="0.074cm"><text:p/></draw:line></text:p>
      <text:p text:style-name="P82"><text:span text:style-name="T106">Since</text:span><text:span text:style-name="T1"> November 2003 <text:tab/><text:tab/><text:tab/><text:tab/><text:tab/><text:tab/><text:tab/><text:tab/> <text:s text:c="2"/>Frankfurt/Main</text:span></text:p>
      <text:p text:style-name="P9">Industry: Freelancer for <text:span text:style-name="T112">h</text:span>ard- and software documentation</text:p>
      <text:p text:style-name="P80"><draw:line text:anchor-type="paragraph" draw:z-index="25" draw:name="Form39" draw:style-name="gr1" draw:text-style-name="P7" svg:x1="-0.004cm" svg:y1="0.407cm" svg:x2="17.004cm" svg:y2="0.407cm"><text:p/></draw:line></text:p>
      <text:p text:style-name="P118">Summary of Projects and their Duration</text:p>
      <text:p text:style-name="P119"><draw:line text:anchor-type="paragraph" draw:z-index="60" draw:name="Form5" draw:style-name="gr1" draw:text-style-name="P12" svg:x1="-0.007cm" svg:y1="-0.21cm" svg:x2="16.999cm" svg:y2="-0.21cm"><text:p/></draw:line>In this table projects are summed up per client. Ple<text:span text:style-name="T113">a</text:span>se note: The business connections partially lasted for several years and/or projects were processed in parallel.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row table:style-name="Tabelle1.1">
          <table:table-cell table:style-name="Tabelle1.A1" office:value-type="string">
            <text:p text:style-name="P120">Duration<text:line-break/>(months)</text:p>
          </table:table-cell>
          <table:table-cell table:style-name="Tabelle1.A1" office:value-type="string">
            <text:p text:style-name="P120">Project </text:p>
          </table:table-cell>
          <table:table-cell table:style-name="Tabelle1.C1" office:value-type="string">
            <text:p text:style-name="P120">Location</text:p>
          </table:table-cell>
        </table:table-row>
        <table:table-row table:style-name="Tabelle1.1">
          <table:table-cell table:style-name="Tabelle1.A2" office:value-type="string">
            <text:p text:style-name="P121">60</text:p>
          </table:table-cell>
          <table:table-cell table:style-name="Tabelle1.A2" office:value-type="string">
            <text:p text:style-name="P120">Air Tra<text:span text:style-name="T114">fi</text:span>c Control System for <text:span text:style-name="T115">Kazakhstan / </text:span><text:span text:style-name="T49">System Tests</text:span></text:p>
          </table:table-cell>
          <table:table-cell table:style-name="Tabelle1.C2" office:value-type="string">
            <text:p text:style-name="P120">Langen</text:p>
          </table:table-cell>
        </table:table-row>
        <table:table-row table:style-name="Tabelle1.1">
          <table:table-cell table:style-name="Tabelle1.A2" office:value-type="string">
            <text:p text:style-name="P120">58</text:p>
          </table:table-cell>
          <table:table-cell table:style-name="Tabelle1.A2" office:value-type="string">
            <text:p text:style-name="P120">Next Generation Network</text:p>
          </table:table-cell>
          <table:table-cell table:style-name="Tabelle1.C2" office:value-type="string">
            <text:p text:style-name="P120">Frankfurt am Main</text:p>
          </table:table-cell>
        </table:table-row>
        <table:table-row table:style-name="Tabelle1.1">
          <table:table-cell table:style-name="Tabelle1.A2" office:value-type="string">
            <text:p text:style-name="P120">54</text:p>
          </table:table-cell>
          <table:table-cell table:style-name="Tabelle1.A2" office:value-type="string">
            <text:p text:style-name="P120">various projects for a hardware manufacturer</text:p>
          </table:table-cell>
          <table:table-cell table:style-name="Tabelle1.C2" office:value-type="string">
            <text:p text:style-name="P120">Eschborn</text:p>
          </table:table-cell>
        </table:table-row>
        <table:table-row table:style-name="Tabelle1.1">
          <table:table-cell table:style-name="Tabelle1.A2" office:value-type="string">
            <text:p text:style-name="P120">2<text:span text:style-name="T30">8</text:span></text:p>
          </table:table-cell>
          <table:table-cell table:style-name="Tabelle1.A2" office:value-type="string">
            <text:p text:style-name="P120">Editor Database Manual</text:p>
          </table:table-cell>
          <table:table-cell table:style-name="Tabelle1.C2" office:value-type="string">
            <text:p text:style-name="P120">Wiesbaden</text:p>
          </table:table-cell>
        </table:table-row>
        <table:table-row table:style-name="Tabelle1.1">
          <table:table-cell table:style-name="Tabelle1.A2" office:value-type="string">
            <text:p text:style-name="P120">24</text:p>
          </table:table-cell>
          <table:table-cell table:style-name="Tabelle1.A2" office:value-type="string">
            <text:p text:style-name="P120">various projects for a software development company</text:p>
          </table:table-cell>
          <table:table-cell table:style-name="Tabelle1.C2" office:value-type="string">
            <text:p text:style-name="P120">Frankfurt</text:p>
          </table:table-cell>
        </table:table-row>
        <table:table-row table:style-name="Tabelle1.1">
          <table:table-cell table:style-name="Tabelle1.A2" office:value-type="string">
            <text:p text:style-name="P120">2<text:span text:style-name="T116">0</text:span></text:p>
          </table:table-cell>
          <table:table-cell table:style-name="Tabelle1.A2" office:value-type="string">
            <text:p text:style-name="P120">Editor for Database Manual</text:p>
          </table:table-cell>
          <table:table-cell table:style-name="Tabelle1.C2" office:value-type="string">
            <text:p text:style-name="P120">Wiesbaden</text:p>
          </table:table-cell>
        </table:table-row>
        <table:table-row table:style-name="Tabelle1.1">
          <table:table-cell table:style-name="Tabelle1.A2" office:value-type="string">
            <text:p text:style-name="P120">20</text:p>
          </table:table-cell>
          <table:table-cell table:style-name="Tabelle1.A2" office:value-type="string">
            <text:p text:style-name="P120">Air Tra<text:span text:style-name="T114">fi</text:span>c Control System for Canada</text:p>
          </table:table-cell>
          <table:table-cell table:style-name="Tabelle1.C2" office:value-type="string">
            <text:p text:style-name="P120">Langen</text:p>
          </table:table-cell>
        </table:table-row>
        <table:table-row table:style-name="Tabelle1.1">
          <table:table-cell table:style-name="Tabelle1.A2" office:value-type="string">
            <text:p text:style-name="P120">15</text:p>
          </table:table-cell>
          <table:table-cell table:style-name="Tabelle1.A2" office:value-type="string">
            <text:p text:style-name="P120">Manual for device</text:p>
          </table:table-cell>
          <table:table-cell table:style-name="Tabelle1.C2" office:value-type="string">
            <text:p text:style-name="P120">Schweinfurt/Frankfurt</text:p>
          </table:table-cell>
        </table:table-row>
        <table:table-row table:style-name="Tabelle1.1">
          <table:table-cell table:style-name="Tabelle1.A2" office:value-type="string">
            <text:p text:style-name="P120">1<text:span text:style-name="T117">3</text:span></text:p>
          </table:table-cell>
          <table:table-cell table:style-name="Tabelle1.A2" office:value-type="string">
            <text:p text:style-name="P120">various projects for a software development company</text:p>
          </table:table-cell>
          <table:table-cell table:style-name="Tabelle1.C2" office:value-type="string">
            <text:p text:style-name="P120">Zirndorf/<text:span text:style-name="T118">Fürth</text:span>/Frankfurt</text:p>
          </table:table-cell>
        </table:table-row>
        <table:table-row table:style-name="Tabelle1.1">
          <table:table-cell table:style-name="Tabelle1.A2" office:value-type="string">
            <text:p text:style-name="P120">12</text:p>
          </table:table-cell>
          <table:table-cell table:style-name="Tabelle1.A2" office:value-type="string">
            <text:p text:style-name="P120">Editor for Database Manual</text:p>
          </table:table-cell>
          <table:table-cell table:style-name="Tabelle1.C2" office:value-type="string">
            <text:p text:style-name="P120">Wiesbaden</text:p>
          </table:table-cell>
        </table:table-row>
        <table:table-row table:style-name="Tabelle1.1">
          <table:table-cell table:style-name="Tabelle1.A2" office:value-type="string">
            <text:p text:style-name="P120">12</text:p>
          </table:table-cell>
          <table:table-cell table:style-name="Tabelle1.A2" office:value-type="string">
            <text:p text:style-name="P120">Web portal for Deutsche Post</text:p>
          </table:table-cell>
          <table:table-cell table:style-name="Tabelle1.C2" office:value-type="string">
            <text:p text:style-name="P120">Cologne</text:p>
          </table:table-cell>
        </table:table-row>
        <table:table-row table:style-name="Tabelle1.1">
          <table:table-cell table:style-name="Tabelle1.A2" office:value-type="string">
            <text:p text:style-name="P120">8</text:p>
          </table:table-cell>
          <table:table-cell table:style-name="Tabelle1.A2" office:value-type="string">
            <text:p text:style-name="P120">Analyses, Restructuring and Re-Work of Standard Operation Procedures</text:p>
          </table:table-cell>
          <table:table-cell table:style-name="Tabelle1.C2" office:value-type="string">
            <text:p text:style-name="P120">Ingelheim</text:p>
          </table:table-cell>
        </table:table-row>
        <table:table-row table:style-name="Tabelle1.1">
          <table:table-cell table:style-name="Tabelle1.A2" office:value-type="string">
            <text:p text:style-name="P120">8</text:p>
          </table:table-cell>
          <table:table-cell table:style-name="Tabelle1.A2" office:value-type="string">
            <text:p text:style-name="P120">Manuals, speci<text:span text:style-name="T119">fi</text:span>cations, editorial work</text:p>
          </table:table-cell>
          <table:table-cell table:style-name="Tabelle1.C2" office:value-type="string">
            <text:p text:style-name="P120">Münster</text:p>
          </table:table-cell>
        </table:table-row>
        <table:table-row table:style-name="Tabelle1.1">
          <table:table-cell table:style-name="Tabelle1.A2" office:value-type="string">
            <text:p text:style-name="P120">7</text:p>
          </table:table-cell>
          <table:table-cell table:style-name="Tabelle1.A2" office:value-type="string">
            <text:p text:style-name="P120">various projects for a software development company</text:p>
          </table:table-cell>
          <table:table-cell table:style-name="Tabelle1.C2" office:value-type="string">
            <text:p text:style-name="P120">Dinkelsbühl/Frankfurt</text:p>
          </table:table-cell>
        </table:table-row>
        <table:table-row table:style-name="Tabelle1.1">
          <table:table-cell table:style-name="Tabelle1.A2" office:value-type="string">
            <text:p text:style-name="P120">5</text:p>
          </table:table-cell>
          <table:table-cell table:style-name="Tabelle1.A2" office:value-type="string">
            <text:p text:style-name="P120">various projects for a software development company </text:p>
          </table:table-cell>
          <table:table-cell table:style-name="Tabelle1.C2" office:value-type="string">
            <text:p text:style-name="P120">Ir<text:span text:style-name="T118">e</text:span>land/Frankfurt</text:p>
          </table:table-cell>
        </table:table-row>
        <table:table-row table:style-name="Tabelle1.1">
          <table:table-cell table:style-name="Tabelle1.A2" office:value-type="string">
            <text:p text:style-name="P120">4</text:p>
          </table:table-cell>
          <table:table-cell table:style-name="Tabelle1.A2" office:value-type="string">
            <text:p text:style-name="P120">Evaluation of a new Wiki-Version/of plugins</text:p>
          </table:table-cell>
          <table:table-cell table:style-name="Tabelle1.C2" office:value-type="string">
            <text:p text:style-name="P120">Karlsruhe</text:p>
          </table:table-cell>
        </table:table-row>
        <table:table-row table:style-name="Tabelle1.1">
          <table:table-cell table:style-name="Tabelle1.A2" office:value-type="string">
            <text:p text:style-name="P120">4</text:p>
          </table:table-cell>
          <table:table-cell table:style-name="Tabelle1.A2" office:value-type="string">
            <text:p text:style-name="P120">Data encryption/security application for mobile devices </text:p>
          </table:table-cell>
          <table:table-cell table:style-name="Tabelle1.C2" office:value-type="string">
            <text:p text:style-name="P120">Frankfurt</text:p>
          </table:table-cell>
        </table:table-row>
        <table:table-row table:style-name="Tabelle1.1">
          <table:table-cell table:style-name="Tabelle1.A2" office:value-type="string">
            <text:p text:style-name="P120">3</text:p>
          </table:table-cell>
          <table:table-cell table:style-name="Tabelle1.A2" office:value-type="string">
            <text:p text:style-name="P120">Test conception Status / <text:span text:style-name="T52">Test Execution</text:span></text:p>
          </table:table-cell>
          <table:table-cell table:style-name="Tabelle1.C2" office:value-type="string">
            <text:p text:style-name="P120">Frankfurt</text:p>
          </table:table-cell>
        </table:table-row>
        <table:table-row table:style-name="Tabelle1.1">
          <table:table-cell table:style-name="Tabelle1.A2" office:value-type="string">
            <text:p text:style-name="P120">3</text:p>
          </table:table-cell>
          <table:table-cell table:style-name="Tabelle1.A2" office:value-type="string">
            <text:p text:style-name="P120">Documentation of new Access Control System / Editorial work on internal Wiki</text:p>
          </table:table-cell>
          <table:table-cell table:style-name="Tabelle1.C2" office:value-type="string">
            <text:p text:style-name="P120">Frankfurt</text:p>
          </table:table-cell>
        </table:table-row>
        <table:table-row table:style-name="Tabelle1.1">
          <table:table-cell table:style-name="Tabelle1.A2" office:value-type="string">
            <text:p text:style-name="P120">2</text:p>
          </table:table-cell>
          <table:table-cell table:style-name="Tabelle1.A2" office:value-type="string">
            <text:p text:style-name="P120">Online help for application</text:p>
          </table:table-cell>
          <table:table-cell table:style-name="Tabelle1.C2" office:value-type="string">
            <text:p text:style-name="P120">Eschborn</text:p>
          </table:table-cell>
        </table:table-row>
        <table:table-row table:style-name="Tabelle1.1">
          <table:table-cell table:style-name="Tabelle1.A2" office:value-type="string">
            <text:p text:style-name="P120">2</text:p>
          </table:table-cell>
          <table:table-cell table:style-name="Tabelle1.A2" office:value-type="string">
            <text:p text:style-name="P120">Manual for device</text:p>
          </table:table-cell>
          <table:table-cell table:style-name="Tabelle1.C2" office:value-type="string">
            <text:p text:style-name="P120">Wörth a.d.D./Frankfurt</text:p>
          </table:table-cell>
        </table:table-row>
        <table:table-row table:style-name="Tabelle1.1">
          <table:table-cell table:style-name="Tabelle1.A2" office:value-type="string">
            <text:p text:style-name="P120">1</text:p>
          </table:table-cell>
          <table:table-cell table:style-name="Tabelle1.A2" office:value-type="string">
            <text:p text:style-name="P120">E-Learning Fit for MiFID</text:p>
          </table:table-cell>
          <table:table-cell table:style-name="Tabelle1.C2" office:value-type="string">
            <text:p text:style-name="P120">Frankfurt</text:p>
          </table:table-cell>
        </table:table-row>
        <table:table-row table:style-name="Tabelle1.1">
          <table:table-cell table:style-name="Tabelle1.A2" office:value-type="string">
            <text:p text:style-name="P120">1</text:p>
          </table:table-cell>
          <table:table-cell table:style-name="Tabelle1.A2" office:value-type="string">
            <text:p text:style-name="P120">Manual for new interface</text:p>
          </table:table-cell>
          <table:table-cell table:style-name="Tabelle1.C2" office:value-type="string">
            <text:p text:style-name="P120">Frankfurt</text:p>
          </table:table-cell>
        </table:table-row>
        <table:table-row table:style-name="Tabelle1.1">
          <table:table-cell table:style-name="Tabelle1.A2" office:value-type="string">
            <text:p text:style-name="P120">1</text:p>
          </table:table-cell>
          <table:table-cell table:style-name="Tabelle1.A2" office:value-type="string">
            <text:p text:style-name="P120">Customisation of Manual for RCA</text:p>
          </table:table-cell>
          <table:table-cell table:style-name="Tabelle1.C2" office:value-type="string">
            <text:p text:style-name="P120">Bamberg/Frankfurt</text:p>
          </table:table-cell>
        </table:table-row>
        <table:table-row table:style-name="Tabelle1.1">
          <table:table-cell table:style-name="Tabelle1.A2" office:value-type="string">
            <text:p text:style-name="P121">1</text:p>
          </table:table-cell>
          <table:table-cell table:style-name="Tabelle1.A2" office:value-type="string">
            <text:p text:style-name="P122">Proje<text:span text:style-name="T30">c</text:span>t do<text:span text:style-name="T30">c</text:span>umentation <text:span text:style-name="T30">w</text:span>it<text:span text:style-name="T30">h</text:span> LaTeX Editor (as <text:span text:style-name="T30">instructor</text:span>)</text:p>
          </table:table-cell>
          <table:table-cell table:style-name="Tabelle1.C2" office:value-type="string">
            <text:p text:style-name="P121">Regensburg/Frankfurt</text:p>
          </table:table-cell>
        </table:table-row>
      </table:table>
      <text:p text:style-name="P123"/>
      <text:p text:style-name="P124"><text:span text:style-name="T120">P</text:span>rofessional <text:span text:style-name="T120">E</text:span>xperience as <text:span text:style-name="T120">E</text:span>mployee</text:p>
      <text:p text:style-name="P88"><draw:line text:anchor-type="paragraph" draw:z-index="39" draw:name="Form40" draw:style-name="gr1" draw:text-style-name="P7" svg:x1="0.017cm" svg:y1="0.046cm" svg:x2="17.025cm" svg:y2="0.046cm"><text:p/></draw:line></text:p>
      <text:p text:style-name="P87">February 2002<text:span text:style-name="T89"> – </text:span>March 2003<text:tab/><text:tab/><text:tab/><text:tab/><text:tab/><text:tab/><text:tab/><text:tab/> <text:s text:c="2"/>Frankfurt/Main </text:p>
      <text:p text:style-name="P125">Industry: Software development</text:p>
      <text:p text:style-name="P126"><text:span text:style-name="T1">Product(s): Device drivers and application software </text:span><text:span text:style-name="T121">for automatic teller machines</text:span></text:p>
      <text:p text:style-name="P82"><text:span text:style-name="T1">Position: System and software tester </text:span><text:span text:style-name="T122">(permanent employment)</text:span></text:p>
      <text:p text:style-name="P80">Task(s): </text:p>
      <text:list text:style-name="WWNum10">
        <text:list-item>
          <text:p text:style-name="P127"><text:span text:style-name="T1">Test system and software for </text:span><text:span text:style-name="T123">automatic teller</text:span><text:span text:style-name="T1"> machines and devices</text:span></text:p>
        </text:list-item>
        <text:list-item>
          <text:p text:style-name="P128">Quality assurance for software and printing matter</text:p>
        </text:list-item>
        <text:list-item>
          <text:p text:style-name="P128">Improve and develop concepts for test environments</text:p>
        </text:list-item>
        <text:list-item>
          <text:p text:style-name="P128">Establish and prepare test environments</text:p>
        </text:list-item>
        <text:list-item>
          <text:p text:style-name="P128">(Re)write test documentation</text:p>
        </text:list-item>
        <text:list-item>
          <text:p text:style-name="P128">(Re)write software documentation and online help</text:p>
        </text:list-item>
        <text:list-item>
          <text:p text:style-name="P128">Work on client site for more testing</text:p>
        </text:list-item>
      </text:list>
      <text:p text:style-name="P98">Language(s): German </text:p>
      <text:p text:style-name="P80">Operating system(s): Windows, OS/2 </text:p>
      <text:p text:style-name="P100"><text:span text:style-name="T1">Programs used: HTML Help Workshop, HTML </text:span><text:span text:style-name="T122">e</text:span><text:span text:style-name="T1">ditor, graphical software, Browser</text:span></text:p>
      <text:p text:style-name="P81"><draw:line text:anchor-type="paragraph" draw:z-index="26" draw:name="Form41" draw:style-name="gr1" draw:text-style-name="P7" svg:x1="-0.031cm" svg:y1="0.085cm" svg:x2="16.977cm" svg:y2="0.085cm"><text:p/></draw:line></text:p>
      <text:p text:style-name="P87">December 2000<text:span text:style-name="T89"> – </text:span>January 2002<text:tab/><text:tab/><text:tab/><text:tab/><text:tab/><text:tab/><text:tab/> <text:s text:c="8"/>Schwalbach</text:p>
      <text:p text:style-name="P80">Industry: Software development </text:p>
      <text:p text:style-name="P80">Product(s): Content Management Systems (CMS)</text:p>
      <text:p text:style-name="P82"><text:span text:style-name="T1">Position: Technical writer and quality manager </text:span><text:span text:style-name="T123">(permanent employment)</text:span></text:p>
      <text:p text:style-name="P80">Task(s): </text:p>
      <text:list text:style-name="WWNum11">
        <text:list-item>
          <text:p text:style-name="P129">Write documentation (handbooks and online help) for software</text:p>
        </text:list-item>
        <text:list-item>
          <text:p text:style-name="P130">Create new concepts for software documentation</text:p>
        </text:list-item>
        <text:list-item>
          <text:p text:style-name="P130">Quality assurance for software and all printing matter</text:p>
        </text:list-item>
        <text:list-item>
          <text:p text:style-name="P130">Internationalisation of software</text:p>
        </text:list-item>
        <text:list-item>
          <text:p text:style-name="P130">Organise and supervise printing of handbooks</text:p>
        </text:list-item>
      </text:list>
      <text:p text:style-name="P131">Language(s): German, English </text:p>
      <text:p text:style-name="P132">Operating system(s): Windows </text:p>
      <text:p text:style-name="P82"><text:span text:style-name="T1">Programs used: HTML Help Workshop, HTML </text:span><text:span text:style-name="T123">e</text:span><text:span text:style-name="T1">ditor, Java, graphical software, Browser, <text:line-break/><text:tab/><text:tab/> <text:s/>LaTeX editor, ColdFusion</text:span></text:p>
      <text:p text:style-name="P81"><draw:line text:anchor-type="paragraph" draw:z-index="27" draw:name="Form42" draw:style-name="gr1" draw:text-style-name="P7" svg:x1="-0.008cm" svg:y1="0.111cm" svg:x2="17cm" svg:y2="0.111cm"><text:p/></draw:line></text:p>
      <text:p text:style-name="P87"><text:soft-page-break/>October 1998<text:span text:style-name="T89"> – </text:span>November 2000<text:tab/><text:tab/><text:tab/><text:tab/><text:tab/><text:tab/><text:tab/><text:tab/> Eschborn</text:p>
      <text:p text:style-name="P80">Industry: Software development </text:p>
      <text:p text:style-name="P133">Product(s): Log file analyser for Web-, Shop- and Streaming-Servers</text:p>
      <text:p text:style-name="P82"><text:span text:style-name="T1">Position: Quality assurance/management and documentation of software </text:span><text:span text:style-name="T123">(permanent employment)</text:span></text:p>
      <text:p text:style-name="P80">Task(s): </text:p>
      <text:list text:style-name="WWNum12">
        <text:list-item>
          <text:p text:style-name="P134">Quality assurance/management</text:p>
        </text:list-item>
        <text:list-item>
          <text:p text:style-name="P134">Docmentation of software (GUI, Online help, manuals)</text:p>
        </text:list-item>
      </text:list>
      <text:p text:style-name="P135"/>
      <text:p text:style-name="P14"><text:span text:style-name="T124">A</text:span><text:span text:style-name="T1">dditional tasks:</text:span></text:p>
      <text:list text:continue-numbering="true" text:style-name="WWNum12">
        <text:list-item>
          <text:p text:style-name="P136">Project manager for localisation and internationalisation of software</text:p>
        </text:list-item>
        <text:list-item>
          <text:p text:style-name="P136">Successfully launched a new department for localisation and internationalisation</text:p>
        </text:list-item>
        <text:list-item>
          <text:p text:style-name="P136">Became head of the new department (5 persons)</text:p>
        </text:list-item>
        <text:list-item>
          <text:p text:style-name="P136">Co-ordinate<text:span text:style-name="T125">d</text:span> translation work with in-house and external translators.</text:p>
        </text:list-item>
      </text:list>
      <text:p text:style-name="P98">Language(s): German, English </text:p>
      <text:p text:style-name="P99">Operating system(s): Windows </text:p>
      <text:p text:style-name="P82"><text:span text:style-name="T1">Programs used: LaTeX editor, HTML Help Workshop, HTML </text:span><text:span text:style-name="T124">e</text:span><text:span text:style-name="T1">ditor, Browser, graphical software,<text:line-break/><text:tab/><text:tab/> <text:s/>Resource </text:span><text:span text:style-name="T124">e</text:span><text:span text:style-name="T1">ditor, Visual Source Safe, Trados, Help Workshop</text:span></text:p>
      <text:p text:style-name="P81"><draw:line text:anchor-type="paragraph" draw:z-index="28" draw:name="Form43" draw:style-name="gr1" draw:text-style-name="P7" svg:x1="0.017cm" svg:y1="0.159cm" svg:x2="17.025cm" svg:y2="0.159cm"><text:p/></draw:line></text:p>
      <text:p text:style-name="P87">May 1997<text:span text:style-name="T89"> – </text:span>June 1998<text:tab/><text:tab/><text:tab/><text:tab/><text:tab/><text:tab/><text:tab/><text:tab/><text:tab/> <text:s text:c="5"/>Berlin</text:p>
      <text:p text:style-name="P137">Industry: Civil service</text:p>
      <text:p text:style-name="P138"><text:span text:style-name="T1">Position: Librarian in Information Services </text:span><text:span text:style-name="T126">(fixed-term work contract)</text:span></text:p>
      <text:p text:style-name="P80">Task(s): </text:p>
      <text:list text:style-name="WWNum13">
        <text:list-item>
          <text:p text:style-name="P139">General information desk.</text:p>
        </text:list-item>
        <text:list-item>
          <text:p text:style-name="P140">Information desk for literature, travel and general interest.</text:p>
        </text:list-item>
        <text:list-item>
          <text:p text:style-name="P140">Information desk for law, economy and technical information.</text:p>
        </text:list-item>
        <text:list-item>
          <text:p text:style-name="P140">Information investigation for customers in databases, the internet, etc.</text:p>
        </text:list-item>
        <text:list-item>
          <text:p text:style-name="P140">Administrator for the internal CD-ROM information network for the whole library.</text:p>
        </text:list-item>
        <text:list-item>
          <text:p text:style-name="P140">Acquisition of books and other media for general information</text:p>
        </text:list-item>
      </text:list>
      <text:p text:style-name="P141"><draw:line text:anchor-type="paragraph" draw:z-index="29" draw:name="Form44" draw:style-name="gr1" draw:text-style-name="P7" svg:x1="-0.007cm" svg:y1="0.033cm" svg:x2="17.001cm" svg:y2="0.033cm"><text:p/></draw:line></text:p>
      <text:p text:style-name="P124"><text:span text:style-name="T120">F</text:span>reelance <text:span text:style-name="T120">J</text:span>obs as <text:span text:style-name="T120">S</text:span>tudent</text:p>
      <text:p text:style-name="P88"><draw:line text:anchor-type="paragraph" draw:z-index="38" draw:name="Form45" draw:style-name="gr1" draw:text-style-name="P7" svg:x1="-0.006cm" svg:y1="0.076cm" svg:x2="17.002cm" svg:y2="0.076cm"><text:p/></draw:line></text:p>
      <text:p text:style-name="P80">April 1997<text:tab/><text:tab/><text:tab/><text:tab/><text:tab/><text:tab/><text:tab/><text:tab/><text:tab/><text:tab/><text:tab/> <text:s text:c="5"/>Berlin</text:p>
      <text:p text:style-name="P9">Research assignment: Analyses of the Internet usage of the database Berufliche Bildung</text:p>
      <text:p text:style-name="P80"><draw:line text:anchor-type="paragraph" draw:z-index="30" draw:name="Form46" draw:style-name="gr1" draw:text-style-name="P7" svg:x1="0.017cm" svg:y1="0.386cm" svg:x2="17.025cm" svg:y2="0.386cm"><text:p/></draw:line></text:p>
      <text:p text:style-name="P80">November 1996<text:tab/><text:tab/><text:tab/><text:tab/><text:tab/><text:tab/><text:tab/><text:tab/><text:tab/><text:tab/> <text:s text:c="5"/>Berlin</text:p>
      <text:p text:style-name="P14"><text:span text:style-name="T1">Contract for services: Exploration of the databases „Kurs Direkt“ and „Weiterbildungs-</text:span><text:span text:style-name="T11">Informationssystem“, topic: Train the trainers</text:span></text:p>
      <text:p text:style-name="P80"><draw:line text:anchor-type="paragraph" draw:z-index="31" draw:name="Form47" draw:style-name="gr1" draw:text-style-name="P7" svg:x1="0.017cm" svg:y1="0.325cm" svg:x2="17.025cm" svg:y2="0.325cm"><text:p/></draw:line></text:p>
      <text:p text:style-name="P87">May 1996<text:span text:style-name="T89"> – </text:span>May 1997<text:tab/><text:tab/><text:tab/><text:tab/><text:tab/><text:tab/><text:tab/><text:tab/><text:tab/> <text:s text:c="5"/>Berlin</text:p>
      <text:p text:style-name="P9">Labour contract: Handbook Education, online and as printed version</text:p>
      <text:p text:style-name="P10">Also cooperated in conception, design and development of German Educational Server</text:p>
      <text:p text:style-name="P80"><draw:line text:anchor-type="paragraph" draw:z-index="32" draw:name="Form48" draw:style-name="gr1" draw:text-style-name="P7" svg:x1="-0.008cm" svg:y1="0.407cm" svg:x2="17cm" svg:y2="0.407cm"><text:p/></draw:line></text:p>
      <text:p text:style-name="P87">March<text:span text:style-name="T89"> – </text:span>April 199<text:span text:style-name="T127">6</text:span> <text:tab/><text:tab/><text:tab/><text:tab/><text:tab/><text:tab/><text:tab/><text:tab/><text:tab/><text:tab/> <text:s text:c="5"/>Berlin</text:p>
      <text:p text:style-name="P142"><text:span text:style-name="T1">Contract for services: </text:span><text:span text:style-name="T128">User m</text:span><text:span text:style-name="T1">anual for the database Vocational Training </text:span></text:p>
      <text:p text:style-name="P142"><text:span text:style-name="T1"><text:tab/><text:tab/><text:tab/>(Berufliche Bildung / </text:span><text:span text:style-name="T129">ISBN </text:span>3-7639-0714-9<text:span text:style-name="T1">)</text:span></text:p>
      <text:p text:style-name="P143"><draw:line text:anchor-type="paragraph" draw:z-index="33" draw:name="Form49" draw:style-name="gr1" draw:text-style-name="P7" svg:x1="-0.008cm" svg:y1="0.43cm" svg:x2="17cm" svg:y2="0.43cm"><text:p/></draw:line></text:p>
      <text:p text:style-name="P87">February<text:span text:style-name="T89"> – </text:span>March 1996<text:tab/><text:tab/><text:tab/><text:tab/><text:tab/><text:tab/><text:tab/><text:tab/><text:tab/> <text:s text:c="5"/>Berlin</text:p>
      <text:p text:style-name="P144"><text:span text:style-name="T1">Students job: </text:span><text:span text:style-name="T130">Support for p</text:span><text:span text:style-name="T1">re-arrangement </text:span><text:span text:style-name="T130">and preparation </text:span><text:span text:style-name="T1">for German Educational Server</text:span></text:p>
      <text:p text:style-name="P82"/>
      <text:p text:style-name="P87"><draw:line text:anchor-type="paragraph" draw:z-index="36" draw:name="Form50" draw:style-name="gr1" draw:text-style-name="P7" svg:x1="-0.033cm" svg:y1="-0.28cm" svg:x2="16.975cm" svg:y2="-0.28cm"><text:p/></draw:line>October 1994<text:span text:style-name="T89"> – </text:span>May 1995<text:tab/><text:tab/><text:tab/><text:tab/><text:tab/><text:tab/><text:tab/><text:tab/> <text:s text:c="11"/>Hannover</text:p>
      <text:p text:style-name="P145"><text:span text:style-name="T1">Students job as librarian (</text:span><text:span text:style-name="T131">Library of University of Applied Science</text:span><text:span text:style-name="T132">s</text:span><text:span text:style-name="T131"> </text:span><text:span text:style-name="T1">Hannover)</text:span></text:p>
      <text:p text:style-name="P80"><draw:line text:anchor-type="paragraph" draw:z-index="34" draw:name="Form51" draw:style-name="gr1" draw:text-style-name="P7" svg:x1="-0.008cm" svg:y1="0.416cm" svg:x2="17cm" svg:y2="0.416cm"><text:p/></draw:line></text:p>
      <text:p text:style-name="P146">October 1992<text:span text:style-name="T89"> – </text:span>May 1995<text:tab/><text:tab/><text:tab/><text:tab/><text:tab/><text:tab/><text:tab/><text:tab/> <text:s text:c="11"/>Hannover</text:p>
      <text:p text:style-name="P14"><text:span text:style-name="T1">Students job</text:span><text:span text:style-name="T133">s</text:span><text:span text:style-name="T1"> in printing department and post office (</text:span><text:span text:style-name="T134">Regional library of Lower-Saxony</text:span><text:span text:style-name="T1">)</text:span></text:p>
      <text:p text:style-name="P80"><draw:line text:anchor-type="paragraph" draw:z-index="35" draw:name="Form52" draw:style-name="gr1" draw:text-style-name="P7" svg:x1="0.017cm" svg:y1="0.385cm" svg:x2="17.025cm" svg:y2="0.385cm"><text:p/></draw:line></text:p>
      <text:p text:style-name="P14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de" fo:country="DE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left" style:justify-single-word="false" fo:orphans="0" fo:widows="0" fo:hyphenation-ladder-count="no-limit" fo:hyphenation-keep="auto" loext:hyphenation-keep-type="column" loext:hyphenation-keep-line="false" style:punctuation-wrap="simple" style:writing-mode="lr-tb"/>
      <style:text-properties fo:color="#00000a" loext:opacity="100%" style:font-name="Liberation Serif" fo:font-family="'Liberation Serif'" style:font-family-generic="roman" style:font-pitch="variable" fo:font-size="12pt" fo:language="de" fo:country="DE" style:font-name-asian="SimSun" style:font-family-asian="SimSun" style:font-family-generic-asian="system" style:font-pitch-asian="variable" style:font-size-asian="12pt" style:language-asian="zh" style:country-asian="CN" style:font-name-complex="Mangal1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size-asian="12pt" style:font-name-complex="Mangal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Heading" style:default-outline-level="1" style:list-style-name="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default-outline-level="2" style:list-style-name="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default-outline-level="3" style:list-style-name="" style:class="chapter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Quotations" style:family="paragraph" style:parent-style-name="Standard" style:default-outline-level="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default-outline-level="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default-outline-level="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1" style:display-name="ListLabel 1" style:family="text">
      <style:text-properties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OpenSymbol1" style:font-family-complex="OpenSymbo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padding-left="0cm" fo:padding-right="0cm" fo:padding-top="0.035cm" fo:padding-bottom="0cm" fo:border-left="none" fo:border-right="none" fo:border-top="0.51pt solid #000001" fo:border-bottom="none"/>
    </style:style>
    <style:style style:name="MP3" style:family="paragraph" style:parent-style-name="Title">
      <style:paragraph-properties fo:margin-left="0cm" fo:margin-right="0cm" fo:margin-top="0.4cm" fo:margin-bottom="0.4cm" style:contextual-spacing="false" fo:text-align="left" style:justify-single-word="false" fo:text-indent="0cm" style:auto-text-indent="false"/>
    </style:style>
    <style:style style:name="MP4" style:family="paragraph" style:parent-style-name="Footer">
      <style:paragraph-properties fo:padding-left="0cm" fo:padding-right="0cm" fo:padding-top="0.035cm" fo:padding-bottom="0cm" fo:border-left="none" fo:border-right="none" fo:border-top="0.51pt solid #000001" fo:border-bottom="none"/>
      <style:text-properties officeooo:paragraph-rsid="001579f5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fo:font-size="10pt" officeooo:rsid="000ebfe6" style:font-size-asian="10pt" style:font-size-complex="10pt"/>
    </style:style>
    <style:style style:name="MT3" style:family="text">
      <style:text-properties fo:font-size="8pt" officeooo:rsid="000ebfe6" style:font-size-asian="8pt" style:font-size-complex="8pt"/>
    </style:style>
    <style:style style:name="MT4" style:family="text">
      <style:text-properties fo:font-size="8pt" style:font-size-asian="8pt" style:font-size-complex="8pt"/>
    </style:style>
    <style:style style:name="MT5" style:family="text">
      <style:text-properties fo:color="#000000" loext:opacity="100%" fo:font-family="0" style:font-family-generic="roman" style:font-pitch="variable" fo:font-size="14pt" fo:letter-spacing="normal" fo:language="de" fo:country="DE" style:font-name-asian="Mangal1" style:font-size-asian="14pt" style:language-asian="hi" style:country-asian="IN" style:font-size-complex="14pt" style:text-scale="100%"/>
    </style:style>
    <style:style style:name="MT6" style:family="text">
      <style:text-properties fo:color="#000000" loext:opacity="100%" fo:font-family="0" style:font-family-generic="roman" style:font-pitch="variable" fo:font-size="14pt" fo:letter-spacing="0.176cm" fo:language="de" fo:country="DE" style:font-name-asian="Mangal1" style:font-size-asian="14pt" style:language-asian="hi" style:country-asian="IN" style:font-size-complex="14pt" style:text-scale="100%"/>
    </style:style>
    <style:style style:name="MT7" style:family="text">
      <style:text-properties fo:color="#000000" loext:opacity="100%" fo:font-family="0" style:font-family-generic="roman" style:font-pitch="variable" fo:font-size="14pt" fo:letter-spacing="11.642cm" fo:language="de" fo:country="DE" style:font-name-asian="Mangal1" style:font-size-asian="14pt" style:language-asian="hi" style:country-asian="IN" style:font-size-complex="14pt" style:text-scale="100%"/>
    </style:style>
    <style:style style:name="MT8" style:family="text">
      <style:text-properties fo:color="#000000" loext:opacity="100%" fo:font-family="0" style:font-family-generic="roman" style:font-pitch="variable" fo:font-size="14pt" fo:letter-spacing="normal" fo:language="de" fo:country="DE" officeooo:rsid="00070735" style:font-name-asian="Mangal1" style:font-size-asian="14pt" style:language-asian="hi" style:country-asian="IN" style:font-size-complex="14pt" style:text-scale="100%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3833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0%" style:color="#000000"/>
      </style:page-layout-properties>
      <style:header-style>
        <style:header-footer-properties fo:min-height="0.975cm" fo:margin-left="0cm" fo:margin-right="0cm" fo:margin-bottom="0.877cm" style:dynamic-spacing="true"/>
      </style:header-style>
      <style:footer-style>
        <style:header-footer-properties fo:min-height="0.891cm" fo:margin-left="0cm" fo:margin-right="0cm" fo:margin-top="0.7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MP1"><text:span text:style-name="MT1">Profil</text:span><text:span text:style-name="MT2">e</text:span><text:span text:style-name="MT1"> <text:s text:c="3"/>– <text:s text:c="4"/>M.Kraft <text:s text:c="4"/>– <text:s text:c="4"/>Software-Dokumentation <text:s text:c="4"/>- <text:s text:c="4"/></text:span><text:span text:style-name="MT2">Page </text:span><text:span text:style-name="MT1"><text:s/></text:span><text:span text:style-name="MT1"><text:page-number text:select-page="current">15</text:page-number></text:span></text:p>
      </style:header>
      <style:footer>
        <text:p text:style-name="MP2"><text:span text:style-name="MT3">Version</text:span><text:span text:style-name="MT4">: </text:span><text:span text:style-name="MT4"><text:date style:data-style-name="N37" text:date-value="2026-03-09T18:07:52.587787569">09.03.26</text:date></text:span></text:p>
      </style:footer>
    </style:master-page>
    <style:master-page style:name="First_20_Page" style:display-name="First Page" style:page-layout-name="Mpm1" draw:style-name="Mdp1" style:next-style-name="Standard">
      <style:header>
        <text:p text:style-name="MP3"><text:span text:style-name="MT5">Marcku</text:span><text:span text:style-name="MT6">s</text:span><text:span text:style-name="MT5">Kraft<text:tab/><text:tab/><text:tab/><text:tab/><text:tab/><text:tab/><text:tab/></text:span><text:span text:style-name="MT7"><text:tab/><text:tab/></text:span><text:span text:style-name="MT5">Proﬁl</text:span><text:span text:style-name="MT8">e</text:span></text:p>
      </style:header>
      <style:footer>
        <text:p text:style-name="MP4"><text:span text:style-name="MT3">Version</text:span><text:span text:style-name="MT4">: </text:span><text:span text:style-name="MT4"><text:date style:data-style-name="N37" text:date-value="2026-03-09T18:07:52.589567257">09.03.26</text:date>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5-03-18T16:13:47</meta:creation-date>
    <dc:language>de-DE</dc:language>
    <dc:date>2026-03-09T18:07:46.845172800</dc:date>
    <meta:editing-cycles>115</meta:editing-cycles>
    <meta:editing-duration>PT17H59M8S</meta:editing-duration>
    <meta:generator>LibreOffice/26.2.1.2$Windows_X86_64 LibreOffice_project/620$Build-2</meta:generator>
    <meta:document-statistic meta:table-count="1" meta:image-count="1" meta:object-count="0" meta:page-count="15" meta:paragraph-count="436" meta:word-count="2127" meta:character-count="17090" meta:non-whitespace-character-count="14585"/>
  </office:meta>
</office:document-meta>
</file>