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0" svg:font-family="0" style:font-family-generic="roman" style:font-pitch="variable"/>
    <style:font-face style:name="Arial" svg:font-family="Arial" style:font-family-generic="swiss"/>
    <style:font-face style:name="Arial1" svg:font-family="Arial" style:font-family-generic="system" style:font-pitch="variable"/>
    <style:font-face style:name="F16" svg:font-family="F16" style:font-family-generic="roman" style:font-pitch="variable"/>
    <style:font-face style:name="F27" svg:font-family="F27" style:font-family-generic="roman"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ucida Sans" svg:font-family="'Lucida Sans'" style:font-family-generic="swiss" style:font-pitch="variable"/>
    <style:font-face style:name="Mangal" svg:font-family="Mangal"/>
    <style:font-face style:name="Mangal1" svg:font-family="Mangal" style:font-pitch="variable"/>
    <style:font-face style:name="Microsoft YaHei" svg:font-family="'Microsoft YaHei'" style:font-pitch="variable"/>
    <style:font-face style:name="NSimSun" svg:font-family="NSimSun" style:font-pitch="variable"/>
    <style:font-face style:name="NSimSun1" svg:font-family="NSimSun" style:font-family-generic="system" style:font-pitch="variable"/>
    <style:font-face style:name="OpenSymbol" svg:font-family="OpenSymbol, 'Arial Unicode MS'" style:font-charset="x-symbol"/>
    <style:font-face style:name="OpenSymbol1" svg:font-family="OpenSymbol, 'Arial Unicode MS'" style:font-pitch="variable"/>
    <style:font-face style:name="SimSun" svg:font-family="SimSun" style:font-pitch="variable"/>
    <style:font-face style:name="Symbol" svg:font-family="Symbol"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erif" style:font-family-generic="roman"/>
    <style:font-face style:name="sans-serif" svg:font-family="sans-serif, Arial"/>
  </office:font-face-decls>
  <office:automatic-styles>
    <style:style style:name="Tabelle1" style:family="table">
      <style:table-properties style:width="17cm" style:rel-width="100%" table:align="left" style:writing-mode="lr-tb"/>
    </style:style>
    <style:style style:name="Tabelle1.A" style:family="table-column">
      <style:table-column-properties style:column-width="1.789cm" style:rel-column-width="1014*"/>
    </style:style>
    <style:style style:name="Tabelle1.B" style:family="table-column">
      <style:table-column-properties style:column-width="9.534cm" style:rel-column-width="5405*"/>
    </style:style>
    <style:style style:name="Tabelle1.C" style:family="table-column">
      <style:table-column-properties style:column-width="5.678cm" style:rel-column-width="3219*"/>
    </style:style>
    <style:style style:name="Tabelle1.1" style:family="table-row">
      <style:table-row-properties fo:keep-together="auto"/>
    </style:style>
    <style:style style:name="Tabelle1.A1" style:family="table-cell">
      <style:table-cell-properties style:vertical-align="top" fo:padding="0.097cm" fo:border-left="0.1pt solid #000000" fo:border-right="none" fo:border-top="0.1pt solid #000000" fo:border-bottom="0.1pt solid #000000" style:writing-mode="lr-tb"/>
    </style:style>
    <style:style style:name="Tabelle1.C1" style:family="table-cell">
      <style:table-cell-properties style:vertical-align="top" fo:padding="0.097cm" fo:border="0.1pt solid #000000" style:writing-mode="lr-tb"/>
    </style:style>
    <style:style style:name="Tabelle1.A2" style:family="table-cell">
      <style:table-cell-properties style:vertical-align="top" fo:padding="0.097cm" fo:border-left="0.1pt solid #000000" fo:border-right="none" fo:border-top="none" fo:border-bottom="0.1pt solid #000000" style:writing-mode="lr-tb"/>
    </style:style>
    <style:style style:name="Tabelle1.C2" style:family="table-cell">
      <style:table-cell-properties style:vertical-align="top" fo:padding="0.097cm" fo:border-left="0.1pt solid #000000" fo:border-right="0.1pt solid #000000" fo:border-top="none" fo:border-bottom="0.1pt solid #000000" style:writing-mode="lr-tb"/>
    </style:style>
    <style:style style:name="P1" style:family="paragraph" style:parent-style-name="Text_20_body">
      <style:paragraph-properties fo:margin-right="0cm" fo:text-align="center" style:justify-single-word="false"/>
      <style:text-properties fo:font-variant="small-caps" fo:color="#000000" loext:opacity="100%" style:font-name="Times New Roman" fo:font-size="12pt" fo:letter-spacing="normal" style:font-name-asian="Mangal1" style:font-size-asian="12pt" style:language-asian="hi" style:country-asian="IN" style:font-name-complex="Times New Roman" style:font-size-complex="12pt" style:text-scale="100%"/>
    </style:style>
    <style:style style:name="P2" style:family="paragraph">
      <loext:graphic-properties draw:fill="none" draw:fill-color="#ffffff"/>
      <style:paragraph-properties fo:text-align="center"/>
    </style:style>
    <style:style style:name="P3" style:family="paragraph" style:parent-style-name="Text_20_body">
      <style:text-properties fo:color="#000000" loext:opacity="100%" style:font-name="Times New Roman" fo:font-size="12pt" fo:letter-spacing="normal" style:font-name-asian="Mangal1" style:font-size-asian="12pt" style:language-asian="hi" style:country-asian="IN" style:font-name-complex="Times New Roman" style:font-size-complex="12pt" style:text-scale="100%"/>
    </style:style>
    <style:style style:name="P4" style:family="paragraph" style:parent-style-name="Text_20_body">
      <style:paragraph-properties fo:margin-top="0cm" fo:margin-bottom="0.101cm" style:contextual-spacing="false" fo:text-align="center" style:justify-single-word="false"/>
      <style:text-properties fo:font-variant="small-caps" fo:color="#000000" loext:opacity="100%" style:font-name="Times New Roman" fo:font-size="12pt" fo:letter-spacing="normal" style:font-name-asian="Mangal1" style:font-size-asian="12pt" style:language-asian="hi" style:country-asian="IN" style:font-name-complex="Times New Roman" style:font-size-complex="12pt" style:text-scale="100%"/>
    </style:style>
    <style:style style:name="P5" style:family="paragraph" style:parent-style-name="Text_20_body" style:list-style-name="WW8Num2">
      <style:paragraph-properties fo:margin-top="0cm" fo:margin-bottom="0.101cm" style:contextual-spacing="false" fo:line-height="0.499cm"/>
      <style:text-properties fo:color="#000000" loext:opacity="100%" style:font-name="Times New Roman" fo:font-size="12pt" fo:letter-spacing="normal" style:font-name-asian="Mangal1" style:font-size-asian="12pt" style:language-asian="hi" style:country-asian="IN" style:font-name-complex="Times New Roman" style:font-size-complex="12pt" style:text-scale="100%"/>
    </style:style>
    <style:style style:name="P6" style:family="paragraph" style:parent-style-name="Text_20_body">
      <style:paragraph-properties fo:margin-top="0.199cm" fo:margin-bottom="0.101cm" style:contextual-spacing="false" fo:text-align="center" style:justify-single-word="false"/>
    </style:style>
    <style:style style:name="P7" style:family="paragraph" style:parent-style-name="Text_20_body">
      <style:paragraph-properties fo:margin-right="0cm" fo:margin-top="0.101cm" fo:margin-bottom="0.25cm" style:contextual-spacing="false"/>
    </style:style>
    <style:style style:name="P8" style:family="paragraph" style:parent-style-name="Text_20_body" style:list-style-name="WW8Num4">
      <style:text-properties fo:color="#000000" loext:opacity="100%" style:font-name="Times New Roman" fo:font-size="12pt" fo:letter-spacing="normal" style:font-name-asian="Mangal1" style:font-size-asian="12pt" style:language-asian="hi" style:country-asian="IN" style:font-name-complex="Times New Roman" style:font-size-complex="12pt" style:text-scale="100%"/>
    </style:style>
    <style:style style:name="P9" style:family="paragraph" style:parent-style-name="Text_20_body" style:list-style-name="WW8Num4">
      <style:text-properties fo:color="#000000" loext:opacity="100%" style:font-name="Times New Roman" fo:font-size="12pt" fo:letter-spacing="normal" fo:font-style="normal" style:font-name-asian="Mangal1" style:font-size-asian="12pt" style:language-asian="hi" style:country-asian="IN" style:font-style-asian="normal" style:font-name-complex="Times New Roman" style:font-size-complex="12pt" style:font-style-complex="normal" style:text-scale="100%"/>
    </style:style>
    <style:style style:name="P10" style:family="paragraph" style:parent-style-name="Text_20_body">
      <style:text-properties fo:color="#000000" loext:opacity="100%" style:font-name="Times New Roman" fo:font-size="12pt" fo:letter-spacing="normal" fo:font-style="italic" style:font-name-asian="Mangal1" style:font-size-asian="12pt" style:language-asian="hi" style:country-asian="IN" style:font-style-asian="italic" style:font-name-complex="Times New Roman" style:font-size-complex="12pt" style:font-style-complex="italic" style:text-scale="100%"/>
    </style:style>
    <style:style style:name="P11" style:family="paragraph" style:parent-style-name="Text_20_body" style:list-style-name="WW8Num5">
      <style:text-properties fo:color="#000000" loext:opacity="100%" style:font-name="Times New Roman" fo:font-size="12pt" fo:letter-spacing="normal" style:font-name-asian="Mangal1" style:font-size-asian="12pt" style:language-asian="hi" style:country-asian="IN" style:font-name-complex="Times New Roman" style:font-size-complex="12pt" style:text-scale="100%"/>
    </style:style>
    <style:style style:name="P12" style:family="paragraph" style:parent-style-name="Text_20_body" style:list-style-name="WW8Num3">
      <style:paragraph-properties fo:margin-top="0cm" fo:margin-bottom="0.101cm" style:contextual-spacing="false" fo:line-height="0.499cm"/>
      <style:text-properties fo:color="#000000" loext:opacity="100%" style:font-name="Times New Roman" fo:font-size="12pt" fo:letter-spacing="normal" style:font-name-asian="Mangal1" style:font-size-asian="12pt" style:language-asian="hi" style:country-asian="IN" style:font-name-complex="Times New Roman" style:font-size-complex="12pt" style:text-scale="100%"/>
    </style:style>
    <style:style style:name="P13" style:family="paragraph" style:parent-style-name="Text_20_body" style:list-style-name="WW8Num3">
      <style:paragraph-properties fo:margin-top="0cm" fo:margin-bottom="0.101cm" style:contextual-spacing="false" fo:line-height="0.499cm"/>
    </style:style>
    <style:style style:name="P14" style:family="paragraph" style:parent-style-name="Text_20_body">
      <style:paragraph-properties fo:margin-top="0cm" fo:margin-bottom="0.101cm" style:contextual-spacing="false" fo:text-align="center" style:justify-single-word="false" fo:break-before="page"/>
    </style:style>
    <style:style style:name="P15" style:family="paragraph" style:parent-style-name="Text_20_body">
      <style:text-properties fo:font-size="6pt" style:font-size-asian="6pt" style:font-size-complex="6pt"/>
    </style:style>
    <style:style style:name="P16" style:family="paragraph" style:parent-style-name="Text_20_body">
      <style:text-properties fo:color="#000000" loext:opacity="100%" style:font-name="Times New Roman" fo:font-size="6pt" fo:letter-spacing="normal" style:font-name-asian="Mangal1" style:font-size-asian="6pt" style:language-asian="hi" style:country-asian="IN" style:font-name-complex="Times New Roman" style:font-size-complex="6pt" style:text-scale="100%"/>
    </style:style>
    <style:style style:name="P17" style:family="paragraph" style:parent-style-name="Text_20_body">
      <style:text-properties fo:color="#00000a" loext:opacity="100%" fo:font-size="8pt" style:font-name-asian="SimSun" style:font-size-asian="8pt" style:font-name-complex="Mangal1" style:font-size-complex="8pt"/>
    </style:style>
    <style:style style:name="P18" style:family="paragraph" style:parent-style-name="Text_20_body">
      <style:text-properties fo:font-weight="normal" style:font-weight-asian="normal" style:font-weight-complex="normal"/>
    </style:style>
    <style:style style:name="P19" style:family="paragraph" style:parent-style-name="Text_20_body">
      <style:text-properties fo:font-size="8pt" style:font-size-asian="8pt" style:font-size-complex="8pt"/>
    </style:style>
    <style:style style:name="P20" style:family="paragraph" style:parent-style-name="Text_20_body">
      <style:text-properties fo:font-size="11pt" style:font-size-asian="11pt" style:font-size-complex="11pt"/>
    </style:style>
    <style:style style:name="P21" style:family="paragraph" style:parent-style-name="Text_20_body">
      <style:text-properties fo:font-size="6pt" fo:font-weight="normal" style:font-size-asian="6pt" style:font-weight-asian="normal" style:font-size-complex="6pt" style:font-weight-complex="normal"/>
    </style:style>
    <style:style style:name="P22" style:family="paragraph" style:parent-style-name="Text_20_body">
      <style:text-properties fo:font-size="11pt" fo:font-weight="normal" style:font-size-asian="11pt" style:font-weight-asian="normal" style:font-size-complex="11pt" style:font-weight-complex="normal"/>
    </style:style>
    <style:style style:name="P23" style:family="paragraph" style:parent-style-name="Text_20_body">
      <style:paragraph-properties fo:break-before="page"/>
      <style:text-properties fo:font-size="11pt" style:font-size-asian="11pt" style:font-size-complex="11pt"/>
    </style:style>
    <style:style style:name="P24" style:family="paragraph" style:parent-style-name="Standard">
      <style:text-properties fo:color="#00000a" loext:opacity="100%" style:font-name="Times New Roman1" fo:font-size="6pt" style:font-size-asian="6pt" style:font-name-complex="Times New Roman1" style:font-size-complex="6pt"/>
    </style:style>
    <style:style style:name="P25" style:family="paragraph" style:parent-style-name="Text_20_body">
      <style:text-properties style:font-name="Times New Roman1" fo:font-size="11pt" style:font-size-asian="11pt" style:font-name-complex="Times New Roman1" style:font-size-complex="11pt"/>
    </style:style>
    <style:style style:name="P26" style:family="paragraph" style:parent-style-name="Text_20_body">
      <style:text-properties style:font-name="Times New Roman1" fo:font-size="6pt" style:font-size-asian="6pt" style:font-name-complex="Times New Roman1" style:font-size-complex="6pt"/>
    </style:style>
    <style:style style:name="P27" style:family="paragraph" style:parent-style-name="Text_20_body">
      <style:text-properties fo:color="#00000a" loext:opacity="100%" style:font-name="Times New Roman1" fo:font-size="11pt" style:font-size-asian="11pt" style:font-name-complex="Times New Roman1" style:font-size-complex="11pt"/>
    </style:style>
    <style:style style:name="P28" style:family="paragraph" style:parent-style-name="Text_20_body">
      <style:paragraph-properties fo:break-before="page"/>
    </style:style>
    <style:style style:name="P29" style:family="paragraph" style:parent-style-name="Text_20_body">
      <style:text-properties style:font-name="Times New Roman" fo:font-size="11pt" style:font-size-asian="11pt" style:font-name-complex="Times New Roman" style:font-size-complex="11pt"/>
    </style:style>
    <style:style style:name="P30" style:family="paragraph" style:parent-style-name="Text_20_body">
      <style:text-properties fo:color="#000000" loext:opacity="100%" style:font-name="Times New Roman" fo:font-size="11pt" fo:letter-spacing="normal" style:font-name-asian="Mangal1" style:font-size-asian="11pt" style:language-asian="hi" style:country-asian="IN" style:font-name-complex="Times New Roman" style:font-size-complex="11pt" style:text-scale="100%"/>
    </style:style>
    <style:style style:name="P31" style:family="paragraph" style:parent-style-name="Text_20_body">
      <style:text-properties fo:color="#000000" loext:opacity="100%" style:font-name="Times New Roman" fo:font-size="8pt" fo:letter-spacing="normal" style:font-name-asian="Mangal1" style:font-size-asian="8pt" style:language-asian="hi" style:country-asian="IN" style:font-name-complex="Times New Roman" style:font-size-complex="8pt" style:text-scale="100%"/>
    </style:style>
    <style:style style:name="P32" style:family="paragraph" style:parent-style-name="Text_20_body">
      <style:paragraph-properties fo:break-before="page"/>
      <style:text-properties fo:color="#000000" loext:opacity="100%" style:font-name="Times New Roman" fo:font-size="11pt" fo:letter-spacing="normal" style:font-name-asian="Mangal1" style:font-size-asian="11pt" style:language-asian="hi" style:country-asian="IN" style:font-name-complex="Times New Roman" style:font-size-complex="11pt" style:text-scale="100%"/>
    </style:style>
    <style:style style:name="P33" style:family="paragraph" style:parent-style-name="Text_20_body" style:list-style-name="WW8Num6">
      <style:paragraph-properties fo:line-height="0.499cm"/>
      <style:text-properties fo:color="#000000" loext:opacity="100%" style:font-name="Times New Roman" fo:font-size="11pt" fo:letter-spacing="normal" style:font-name-asian="Mangal1" style:font-size-asian="11pt" style:language-asian="hi" style:country-asian="IN" style:font-name-complex="Times New Roman" style:font-size-complex="11pt" style:text-scale="100%"/>
    </style:style>
    <style:style style:name="P34" style:family="paragraph" style:parent-style-name="Text_20_body">
      <style:paragraph-properties fo:margin-top="0cm" fo:margin-bottom="0cm" style:contextual-spacing="false"/>
      <style:text-properties fo:font-size="6pt" style:font-size-asian="6pt" style:font-size-complex="6pt"/>
    </style:style>
    <style:style style:name="P35" style:family="paragraph" style:parent-style-name="Text_20_body">
      <style:paragraph-properties fo:margin-top="0cm" fo:margin-bottom="0cm" style:contextual-spacing="false"/>
      <style:text-properties fo:color="#000000" loext:opacity="100%" style:font-name="Times New Roman" fo:font-size="6pt" fo:letter-spacing="normal" style:font-name-asian="Mangal1" style:font-size-asian="6pt" style:language-asian="hi" style:country-asian="IN" style:font-name-complex="Times New Roman" style:font-size-complex="6pt" style:text-scale="100%"/>
    </style:style>
    <style:style style:name="P36" style:family="paragraph" style:parent-style-name="Text_20_body" style:list-style-name="WW8Num7">
      <style:paragraph-properties fo:line-height="0.499cm"/>
      <style:text-properties fo:color="#000000" loext:opacity="100%" style:font-name="Times New Roman" fo:font-size="11pt" fo:letter-spacing="normal" style:font-name-asian="Mangal1" style:font-size-asian="11pt" style:language-asian="hi" style:country-asian="IN" style:font-name-complex="Times New Roman" style:font-size-complex="11pt" style:text-scale="100%"/>
    </style:style>
    <style:style style:name="P37" style:family="paragraph" style:parent-style-name="Text_20_body" style:list-style-name="WW8Num7">
      <style:paragraph-properties fo:margin-top="0cm" fo:margin-bottom="0.101cm" style:contextual-spacing="false" fo:line-height="0.499cm"/>
      <style:text-properties fo:color="#000000" loext:opacity="100%" style:font-name="Times New Roman" fo:font-size="11pt" fo:letter-spacing="normal" style:font-name-asian="Mangal1" style:font-size-asian="11pt" style:language-asian="hi" style:country-asian="IN" style:font-name-complex="Times New Roman" style:font-size-complex="11pt" style:text-scale="100%"/>
    </style:style>
    <style:style style:name="P38" style:family="paragraph" style:parent-style-name="Text_20_body">
      <style:paragraph-properties fo:margin-top="0.199cm" fo:margin-bottom="0.199cm" style:contextual-spacing="false"/>
      <style:text-properties fo:color="#000000" loext:opacity="100%" style:font-name="Times New Roman" fo:font-size="11pt" fo:letter-spacing="normal" style:font-name-asian="Mangal1" style:font-size-asian="11pt" style:language-asian="hi" style:country-asian="IN" style:font-name-complex="Times New Roman" style:font-size-complex="11pt" style:text-scale="100%"/>
    </style:style>
    <style:style style:name="P39" style:family="paragraph" style:parent-style-name="Text_20_body" style:list-style-name="WW8Num8">
      <style:paragraph-properties fo:line-height="0.499cm"/>
      <style:text-properties fo:color="#000000" loext:opacity="100%" style:font-name="Times New Roman" fo:font-size="11pt" fo:letter-spacing="normal" style:font-name-asian="Mangal1" style:font-size-asian="11pt" style:language-asian="hi" style:country-asian="IN" style:font-name-complex="Times New Roman" style:font-size-complex="11pt" style:text-scale="100%"/>
    </style:style>
    <style:style style:name="P40" style:family="paragraph" style:parent-style-name="Text_20_body" style:list-style-name="WW8Num8">
      <style:paragraph-properties fo:margin-top="0cm" fo:margin-bottom="0.199cm" style:contextual-spacing="false" fo:line-height="0.499cm"/>
      <style:text-properties fo:color="#000000" loext:opacity="100%" style:font-name="Times New Roman" fo:font-size="11pt" fo:letter-spacing="normal" style:font-name-asian="Mangal1" style:font-size-asian="11pt" style:language-asian="hi" style:country-asian="IN" style:font-name-complex="Times New Roman" style:font-size-complex="11pt" style:text-scale="100%"/>
    </style:style>
    <style:style style:name="P41" style:family="paragraph" style:parent-style-name="Text_20_body" style:list-style-name="WW8Num9">
      <style:paragraph-properties fo:line-height="0.499cm"/>
      <style:text-properties fo:color="#000000" loext:opacity="100%" style:font-name="Times New Roman" fo:font-size="11pt" fo:letter-spacing="normal" style:font-name-asian="Mangal1" style:font-size-asian="11pt" style:language-asian="hi" style:country-asian="IN" style:font-name-complex="Times New Roman" style:font-size-complex="11pt" style:text-scale="100%"/>
    </style:style>
    <style:style style:name="P42" style:family="paragraph" style:parent-style-name="Text_20_body" style:list-style-name="WW8Num9">
      <style:paragraph-properties fo:margin-top="0cm" fo:margin-bottom="0.101cm" style:contextual-spacing="false" fo:line-height="0.499cm"/>
      <style:text-properties fo:color="#000000" loext:opacity="100%" style:font-name="Times New Roman" fo:font-size="11pt" fo:letter-spacing="normal" style:font-name-asian="Mangal1" style:font-size-asian="11pt" style:language-asian="hi" style:country-asian="IN" style:font-name-complex="Times New Roman" style:font-size-complex="11pt" style:text-scale="100%"/>
    </style:style>
    <style:style style:name="P43" style:family="paragraph" style:parent-style-name="Text_20_body">
      <style:paragraph-properties fo:margin-top="0cm" fo:margin-bottom="0.101cm" style:contextual-spacing="false" fo:text-align="center" style:justify-single-word="false" fo:break-before="page"/>
      <style:text-properties fo:font-variant="small-caps" fo:color="#000000" loext:opacity="100%" style:font-name="F27" fo:font-size="12pt" fo:letter-spacing="normal" style:font-name-asian="Mangal1" style:font-size-asian="12pt" style:language-asian="hi" style:country-asian="IN" style:font-name-complex="F27" style:font-size-complex="12pt" style:text-scale="100%"/>
    </style:style>
    <style:style style:name="P44" style:family="paragraph" style:parent-style-name="Text_20_body">
      <style:text-properties fo:font-variant="small-caps" fo:color="#000000" loext:opacity="100%" style:font-name="F27" fo:font-size="6pt" fo:letter-spacing="normal" style:font-name-asian="Mangal1" style:font-size-asian="6pt" style:language-asian="hi" style:country-asian="IN" style:font-name-complex="F27" style:font-size-complex="6pt" style:text-scale="100%"/>
    </style:style>
    <style:style style:name="P45" style:family="paragraph" style:parent-style-name="Standard">
      <style:paragraph-properties fo:text-align="center" style:justify-single-word="false"/>
      <style:text-properties style:font-name="F16" fo:font-size="12pt" style:font-size-asian="12pt" style:font-name-complex="F16"/>
    </style:style>
    <style:style style:name="P46" style:family="paragraph" style:parent-style-name="Standard">
      <style:text-properties style:font-name="F16" fo:font-size="12pt" style:font-size-asian="12pt" style:font-name-complex="F16"/>
    </style:style>
    <style:style style:name="P47" style:family="paragraph" style:parent-style-name="Standard">
      <style:paragraph-properties fo:text-align="left" style:justify-single-word="false"/>
      <style:text-properties style:font-name="F16" fo:font-size="12pt" style:font-size-asian="12pt" style:font-name-complex="F16"/>
    </style:style>
    <style:style style:name="P48" style:family="paragraph" style:parent-style-name="Text_20_body">
      <style:paragraph-properties fo:text-align="center" style:justify-single-word="false" fo:break-before="page"/>
      <style:text-properties fo:font-variant="small-caps" fo:color="#000000" loext:opacity="100%" style:font-name="Times New Roman" fo:font-size="12pt" fo:letter-spacing="normal" style:font-name-asian="Mangal1" style:font-size-asian="12pt" style:language-asian="hi" style:country-asian="IN" style:font-name-complex="Times New Roman" style:font-size-complex="12pt" style:text-scale="100%"/>
    </style:style>
    <style:style style:name="P49" style:family="paragraph" style:parent-style-name="Text_20_body" style:list-style-name="WW8Num10">
      <style:paragraph-properties fo:margin-top="0cm" fo:margin-bottom="0.101cm" style:contextual-spacing="false" fo:line-height="0.499cm"/>
      <style:text-properties fo:color="#000000" loext:opacity="100%" style:font-name="Times New Roman" fo:font-size="11pt" fo:letter-spacing="normal" style:font-name-asian="Mangal1" style:font-size-asian="11pt" style:language-asian="hi" style:country-asian="IN" style:font-name-complex="Times New Roman" style:font-size-complex="11pt" style:text-scale="100%"/>
    </style:style>
    <style:style style:name="P50" style:family="paragraph" style:parent-style-name="Text_20_body" style:list-style-name="WW8Num11">
      <style:paragraph-properties fo:line-height="0.499cm"/>
      <style:text-properties fo:color="#000000" loext:opacity="100%" style:font-name="Times New Roman" fo:font-size="11pt" fo:letter-spacing="normal" style:font-name-asian="Mangal1" style:font-size-asian="11pt" style:language-asian="hi" style:country-asian="IN" style:font-name-complex="Times New Roman" style:font-size-complex="11pt" style:text-scale="100%"/>
    </style:style>
    <style:style style:name="P51" style:family="paragraph" style:parent-style-name="Text_20_body" style:list-style-name="WW8Num11">
      <style:paragraph-properties fo:margin-top="0cm" fo:margin-bottom="0.199cm" style:contextual-spacing="false" fo:line-height="0.499cm"/>
      <style:text-properties fo:color="#000000" loext:opacity="100%" style:font-name="Times New Roman" fo:font-size="11pt" fo:letter-spacing="normal" style:font-name-asian="Mangal1" style:font-size-asian="11pt" style:language-asian="hi" style:country-asian="IN" style:font-name-complex="Times New Roman" style:font-size-complex="11pt" style:text-scale="100%"/>
    </style:style>
    <style:style style:name="P52" style:family="paragraph" style:parent-style-name="Text_20_body" style:list-style-name="WW8Num12">
      <style:paragraph-properties fo:line-height="0.499cm"/>
      <style:text-properties fo:color="#000000" loext:opacity="100%" style:font-name="Times New Roman" fo:font-size="11pt" fo:letter-spacing="normal" style:font-name-asian="Mangal1" style:font-size-asian="11pt" style:language-asian="hi" style:country-asian="IN" style:font-name-complex="Times New Roman" style:font-size-complex="11pt" style:text-scale="100%"/>
    </style:style>
    <style:style style:name="P53" style:family="paragraph" style:parent-style-name="Text_20_body" style:list-style-name="WW8Num12">
      <style:paragraph-properties fo:margin-top="0cm" fo:margin-bottom="0.101cm" style:contextual-spacing="false" fo:line-height="0.499cm"/>
      <style:text-properties fo:color="#000000" loext:opacity="100%" style:font-name="Times New Roman" fo:font-size="11pt" fo:letter-spacing="normal" style:font-name-asian="Mangal1" style:font-size-asian="11pt" style:language-asian="hi" style:country-asian="IN" style:font-name-complex="Times New Roman" style:font-size-complex="11pt" style:text-scale="100%"/>
    </style:style>
    <style:style style:name="P54" style:family="paragraph" style:parent-style-name="Standard" style:list-style-name="WW8Num12">
      <style:paragraph-properties fo:margin-top="0cm" fo:margin-bottom="0.199cm" style:contextual-spacing="false" fo:line-height="0.499cm"/>
      <style:text-properties fo:color="#000000" loext:opacity="100%" style:font-name="Times New Roman" fo:font-size="11pt" fo:letter-spacing="normal" style:font-name-asian="Mangal1" style:font-size-asian="11pt" style:language-asian="hi" style:country-asian="IN" style:font-name-complex="Times New Roman" style:font-size-complex="11pt" style:text-scale="100%"/>
    </style:style>
    <style:style style:name="P55" style:family="paragraph" style:parent-style-name="Text_20_body" style:list-style-name="WW8Num13">
      <style:paragraph-properties fo:line-height="0.499cm"/>
      <style:text-properties fo:color="#000000" loext:opacity="100%" style:font-name="Times New Roman" fo:font-size="11pt" fo:letter-spacing="normal" style:font-name-asian="Mangal1" style:font-size-asian="11pt" style:language-asian="hi" style:country-asian="IN" style:font-name-complex="Times New Roman" style:font-size-complex="11pt" style:text-scale="100%"/>
    </style:style>
    <style:style style:name="P56" style:family="paragraph" style:parent-style-name="Text_20_body" style:list-style-name="WW8Num13">
      <style:paragraph-properties fo:margin-top="0cm" fo:margin-bottom="0.101cm" style:contextual-spacing="false" fo:line-height="0.499cm"/>
      <style:text-properties fo:color="#000000" loext:opacity="100%" style:font-name="Times New Roman" fo:font-size="11pt" fo:letter-spacing="normal" style:font-name-asian="Mangal1" style:font-size-asian="11pt" style:language-asian="hi" style:country-asian="IN" style:font-name-complex="Times New Roman" style:font-size-complex="11pt" style:text-scale="100%"/>
    </style:style>
    <style:style style:name="P57" style:family="paragraph" style:parent-style-name="Text_20_body">
      <style:paragraph-properties fo:margin-top="0cm" fo:margin-bottom="0.247cm" style:contextual-spacing="false"/>
      <style:text-properties fo:color="#000000" loext:opacity="100%" style:font-name="Times New Roman" fo:font-size="11pt" fo:letter-spacing="normal" style:font-name-asian="Mangal1" style:font-size-asian="11pt" style:language-asian="hi" style:country-asian="IN" style:font-name-complex="Times New Roman" style:font-size-complex="11pt" style:text-scale="100%"/>
    </style:style>
    <style:style style:name="T1" style:family="text">
      <style:text-properties fo:color="#000000" loext:opacity="100%" style:font-name="Times New Roman" fo:font-size="12pt" fo:letter-spacing="normal" style:font-name-asian="Mangal1" style:font-size-asian="12pt" style:language-asian="hi" style:country-asian="IN" style:font-name-complex="Times New Roman" style:font-size-complex="12pt" style:text-scale="100%"/>
    </style:style>
    <style:style style:name="T2" style:family="text">
      <style:text-properties fo:color="#000000" loext:opacity="100%" style:font-name="Times New Roman" fo:font-size="12pt" fo:letter-spacing="normal" fo:font-style="italic" style:font-name-asian="Mangal1" style:font-size-asian="12pt" style:language-asian="hi" style:country-asian="IN" style:font-style-asian="italic" style:font-name-complex="Times New Roman" style:font-size-complex="12pt" style:font-style-complex="italic" style:text-scale="100%"/>
    </style:style>
    <style:style style:name="T3" style:family="text">
      <style:text-properties fo:font-variant="small-caps" fo:color="#000000" loext:opacity="100%" style:font-name="Times New Roman" fo:font-size="12pt" fo:letter-spacing="normal" style:font-name-asian="Mangal1" style:font-size-asian="12pt" style:language-asian="hi" style:country-asian="IN" style:font-name-complex="Times New Roman" style:font-size-complex="12pt" style:text-scale="100%"/>
    </style:style>
    <style:style style:name="T4" style:family="text">
      <style:text-properties fo:color="#000000" loext:opacity="100%" style:font-name="Times New Roman" fo:font-size="12pt" fo:letter-spacing="normal" fo:font-style="normal" style:font-name-asian="Mangal1" style:font-size-asian="12pt" style:language-asian="hi" style:country-asian="IN" style:font-style-asian="normal" style:font-name-complex="Times New Roman" style:font-size-complex="12pt" style:font-style-complex="normal" style:text-scale="100%"/>
    </style:style>
    <style:style style:name="T5" style:family="text">
      <style:text-properties fo:color="#000000" loext:opacity="100%" style:font-name="Times New Roman" fo:font-size="12pt" fo:letter-spacing="normal" fo:font-style="italic" fo:font-weight="normal" style:font-name-asian="Mangal1" style:font-size-asian="12pt" style:language-asian="hi" style:country-asian="IN" style:font-style-asian="italic" style:font-weight-asian="normal" style:font-name-complex="Times New Roman" style:font-size-complex="12pt" style:font-style-complex="italic" style:font-weight-complex="normal" style:text-scale="100%"/>
    </style:style>
    <style:style style:name="T6" style:family="text">
      <style:text-properties fo:color="#000000" loext:opacity="100%" style:font-name="Times New Roman" fo:font-size="12pt" fo:letter-spacing="normal" fo:font-style="italic" fo:font-weight="normal" officeooo:rsid="000a5684" style:font-name-asian="Mangal1" style:font-size-asian="12pt" style:language-asian="hi" style:country-asian="IN" style:font-style-asian="italic" style:font-weight-asian="normal" style:font-name-complex="Times New Roman" style:font-size-complex="12pt" style:font-style-complex="italic" style:font-weight-complex="normal" style:text-scale="100%"/>
    </style:style>
    <style:style style:name="T7" style:family="text">
      <style:text-properties officeooo:rsid="000a5684"/>
    </style:style>
    <style:style style:name="T8" style:family="text">
      <style:text-properties officeooo:rsid="000aed80"/>
    </style:style>
    <style:style style:name="T9" style:family="text">
      <style:text-properties officeooo:rsid="000c2fbc"/>
    </style:style>
    <style:style style:name="T10" style:family="text">
      <style:text-properties fo:color="#00000a" loext:opacity="100%" fo:font-size="12pt" style:font-name-asian="SimSun" style:font-size-asian="12pt" style:font-name-complex="Mangal1" style:font-size-complex="12pt"/>
    </style:style>
    <style:style style:name="T11" style:family="text">
      <style:text-properties fo:color="#000000" loext:opacity="100%" style:font-name="Times New Roman" fo:font-size="12pt" fo:letter-spacing="normal" fo:language="en" fo:country="GB" style:font-name-asian="Mangal1" style:font-size-asian="12pt" style:language-asian="hi" style:country-asian="IN" style:font-name-complex="Times New Roman" style:font-size-complex="12pt" style:text-scale="100%"/>
    </style:style>
    <style:style style:name="T12" style:family="text">
      <style:text-properties fo:color="#00000a" loext:opacity="100%" style:font-name="Times New Roman" fo:font-size="12pt" fo:letter-spacing="normal" fo:language="en" fo:country="GB" style:font-name-asian="SimSun" style:font-size-asian="12pt" style:language-asian="hi" style:country-asian="IN" style:font-name-complex="Mangal1" style:font-size-complex="12pt" style:text-scale="100%"/>
    </style:style>
    <style:style style:name="T13" style:family="text">
      <style:text-properties fo:color="#00000a" loext:opacity="100%" fo:font-size="11pt" style:font-name-asian="SimSun" style:font-size-asian="11pt" style:font-name-complex="Mangal1" style:font-size-complex="11pt"/>
    </style:style>
    <style:style style:name="T14" style:family="text">
      <style:text-properties fo:font-size="11pt" style:font-size-asian="11pt" style:font-size-complex="11pt"/>
    </style:style>
    <style:style style:name="T15" style:family="text">
      <style:text-properties fo:color="#00000a" loext:opacity="100%" fo:font-size="11pt" officeooo:rsid="000aed80" style:font-name-asian="SimSun" style:font-size-asian="11pt" style:font-name-complex="Mangal1" style:font-size-complex="11pt"/>
    </style:style>
    <style:style style:name="T16" style:family="text">
      <style:text-properties style:font-name="Times New Roman1" fo:font-size="11pt" style:font-size-asian="11pt" style:font-name-complex="Times New Roman1" style:font-size-complex="11pt"/>
    </style:style>
    <style:style style:name="T17" style:family="text">
      <style:text-properties fo:color="#00000a" loext:opacity="100%" style:font-name="Times New Roman1" fo:font-size="11pt" style:font-size-asian="11pt" style:font-name-complex="Times New Roman1" style:font-size-complex="11pt"/>
    </style:style>
    <style:style style:name="T18" style:family="text">
      <style:text-properties style:font-name="Times New Roman" fo:font-size="11pt" style:font-size-asian="11pt" style:font-name-complex="Times New Roman" style:font-size-complex="11pt"/>
    </style:style>
    <style:style style:name="T19" style:family="text">
      <style:text-properties fo:color="#000000" loext:opacity="100%" style:font-name="Times New Roman" fo:font-size="11pt" fo:letter-spacing="normal" style:font-name-asian="Mangal1" style:font-size-asian="11pt" style:language-asian="hi" style:country-asian="IN" style:font-name-complex="Times New Roman" style:font-size-complex="11pt" style:text-scale="100%"/>
    </style:style>
    <style:style style:name="T20" style:family="text">
      <style:text-properties fo:color="#000000" loext:opacity="100%" style:font-name="Times New Roman" fo:font-size="6pt" fo:letter-spacing="normal" style:font-name-asian="Mangal1" style:font-size-asian="6pt" style:language-asian="hi" style:country-asian="IN" style:font-name-complex="Times New Roman" style:font-size-complex="6pt" style:text-scale="100%"/>
    </style:style>
    <style:style style:name="T21" style:family="text">
      <style:text-properties fo:font-size="6pt" style:font-size-asian="6pt" style:font-size-complex="6pt"/>
    </style:style>
    <style:style style:name="T22" style:family="text">
      <style:text-properties style:font-name="F16" fo:font-size="12pt" style:font-size-asian="12pt" style:font-name-complex="F16"/>
    </style:style>
    <style:style style:name="T23" style:family="text">
      <style:text-properties fo:color="#000000" loext:opacity="100%" style:font-name="Times New Roman" fo:font-size="11pt" fo:letter-spacing="normal" fo:language="en" fo:country="GB" style:font-name-asian="Mangal1" style:font-size-asian="11pt" style:language-asian="hi" style:country-asian="IN" style:font-name-complex="Times New Roman" style:font-size-complex="11pt" style:text-scale="100%"/>
    </style:style>
    <style:style style:name="gr1" style:family="graphic">
      <style:graphic-properties draw:stroke="solid" svg:stroke-width="0.026cm" svg:stroke-color="#3465a4" svg:stroke-opacity="100%" draw:stroke-linejoin="round" draw:fill="none" draw:fill-color="#ffffff" draw:textarea-horizontal-align="left" draw:textarea-vertical-align="top" draw:auto-grow-height="false" fo:padding-top="0.229cm" fo:padding-bottom="0.229cm" fo:padding-left="0.441cm" fo:padding-right="0.441cm" fo:wrap-option="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line text:anchor-type="char" draw:z-index="0" draw:name="Form1" draw:style-name="gr1" draw:text-style-name="P2" svg:x1="0.019cm" svg:y1="-0.032cm" svg:x2="17.025cm" svg:y2="-0.032cm"><text:p/></draw:line>zusammenfassung<text:span text:style-name="T1"/></text:p>
      <text:p text:style-name="P3">Erfolgreiche Karriere im Bereich Qualitätssicherung und Dokumentation in einer zielorientierten Umgebung. Exzellenter Teamplayer. Erfahrener Technical Writer.<text:span text:style-name="T1"/></text:p>
      <text:p text:style-name="P3">Erfahrungen in Lokalisierung und Internationalisierung von Software.</text:p>
      <text:p text:style-name="P4"><draw:line text:anchor-type="char" draw:z-index="1" draw:name="Form2" draw:style-name="gr1" draw:text-style-name="P2" svg:x1="-0.007cm" svg:y1="-0.145cm" svg:x2="16.999cm" svg:y2="-0.145cm"><text:p/></draw:line>persönliche angaben <text:span text:style-name="T1"/></text:p>
      <text:p text:style-name="P3">Geburtsdatum: 19. Februar 1964 <text:tab/><text:tab/><text:tab/><text:tab/><text:tab/><text:tab/> <text:s text:c="2"/>Nationalität: Deutsch </text:p>
      <text:p text:style-name="P4"><draw:line text:anchor-type="char" draw:z-index="2" draw:name="Form3" draw:style-name="gr1" draw:text-style-name="P2" svg:x1="-0.007cm" svg:y1="-0.205cm" svg:x2="16.999cm" svg:y2="-0.205cm"><text:p/></draw:line>kompetenzen <text:span text:style-name="T2"/></text:p>
      <text:p text:style-name="Text_20_body"><text:span text:style-name="T2">Sprachen</text:span><text:span text:style-name="T1">: Englisch (fließend) – Deutsch (Muttersprache) </text:span></text:p>
      <text:list text:style-name="WW8Num2">
        <text:list-item>
          <text:p text:style-name="P5" loext:marker-style-name="T1">Gute kommunikative Fähigkeiten <text:span text:style-name="T1"/></text:p>
        </text:list-item>
        <text:list-item>
          <text:p text:style-name="P5" loext:marker-style-name="T1">Formelle und informelle Kommunikation mit Team, Vorgesetzten und Kunden<text:span text:style-name="T1"/></text:p>
        </text:list-item>
        <text:list-item>
          <text:p text:style-name="P5" loext:marker-style-name="T1">Gute Beherrschung der Sprache(n) für Dokumentation, Anleitungen und Online-Hilfen<text:span text:style-name="T1"/></text:p>
        </text:list-item>
        <text:list-item>
          <text:p text:style-name="P5">Motiviert mit dem Willen Neues zu lernen und sich an neue Situationen anzupassen.</text:p>
        </text:list-item>
      </text:list>
      <text:p text:style-name="P6"><draw:line text:anchor-type="char" draw:z-index="3" draw:name="Form4" draw:style-name="gr1" draw:text-style-name="P2" svg:x1="-0.034cm" svg:y1="0.009cm" svg:x2="16.972cm" svg:y2="0.009cm"><text:p/></draw:line><text:span text:style-name="T3">erfahrungen</text:span><text:span text:style-name="T1"> </text:span></text:p>
      <text:p text:style-name="P7"><text:span text:style-name="T2">Technische Redaktion / Programmierung</text:span><text:span text:style-name="T1"> </text:span></text:p>
      <text:list text:style-name="WW8Num4">
        <text:list-item>
          <text:p text:style-name="P8" loext:marker-style-name="T4">LaTeX, TEX, XML, DocBook, Markdown, HTML, HTML-Help-Workshop/Help-Workshop, Resource-Editor, Javascript, Java-Help, SQL, Perl, Bash-Skripte, DXL und RPE (DOORS), GIT, GIT Lab<text:span text:style-name="T4"/></text:p>
        </text:list-item>
        <text:list-item>
          <text:p text:style-name="P9" loext:marker-style-name="T4">diverse Redaktionssysteme (JAMA Connect, DOORS, Smart Media Creator, Noxum, Confluence)<text:span text:style-name="T4"/></text:p>
        </text:list-item>
        <text:list-item>
          <text:p text:style-name="P9" loext:marker-style-name="T2">Office (Word, Excel, Powerpoint, Visio)</text:p>
        </text:list-item>
      </text:list>
      <text:p text:style-name="P10">Lokalisierung &amp; Internationalisierung <text:span text:style-name="T1"/></text:p>
      <text:list text:style-name="WW8Num5">
        <text:list-item>
          <text:p text:style-name="P11" loext:marker-style-name="T5">Trados <text:span text:style-name="T5"/></text:p>
        </text:list-item>
      </text:list>
      <text:p text:style-name="Text_20_body"><text:span text:style-name="T5">Computer/</text:span><text:span text:style-name="T6">Hardware</text:span></text:p>
      <text:list text:style-name="WW8Num3">
        <text:list-item>
          <text:p text:style-name="P12" loext:marker-style-name="T1">Hardware: Konfiguration / Konfektionierung von Computern, Installation von Netzwerken <text:span text:style-name="T1"/></text:p>
        </text:list-item>
        <text:list-item>
          <text:p text:style-name="P12" loext:marker-style-name="T1">Software: Entwicklung von Web-Sites, Installation von <text:span text:style-name="T7">(Web-)</text:span>Servern</text:p>
        </text:list-item>
        <text:list-item>
          <text:p text:style-name="P13"><text:span text:style-name="T1">Betriebssysteme: Windows, Linux (verschiedene Distributionen)</text:span></text:p>
        </text:list-item>
      </text:list>
      <text:p text:style-name="P14"><text:span text:style-name="T3">beruflicher werdegang: freiberufliche tätigkeiten </text:span></text:p>
      <text:p text:style-name="P15"><draw:line text:anchor-type="char" draw:z-index="58" draw:name="Form6_ 4" draw:style-name="gr1" draw:text-style-name="P2" svg:x1="-0.058cm" svg:y1="-0.088cm" svg:x2="16.948cm" svg:y2="-0.088cm"><text:p/></draw:line></text:p>
      <text:p text:style-name="Text_20_body">Juni bis November 2023</text:p>
      <text:p text:style-name="Text_20_body">Branche/Bereich: Software-Entwicklung<text:tab/><text:tab/><text:tab/><text:tab/><text:tab/><text:tab/> <text:s text:c="9"/>Düsseldorf</text:p>
      <text:p text:style-name="Text_20_body">Projekt: Online-Hilfe für AdSpaceIO</text:p>
      <text:p text:style-name="Text_20_body">Sprache: Deutsch</text:p>
      <text:p text:style-name="Text_20_body">Betriebssystem: <text:span text:style-name="T8">Windows, Linux</text:span></text:p>
      <text:p text:style-name="Text_20_body">Eingesetzte Programm: XML-Editor, Grafikprogramm, Browser, Git</text:p>
      <text:p text:style-name="P15"><draw:line text:anchor-type="char" draw:z-index="59" draw:name="Form6_ 6" draw:style-name="gr1" draw:text-style-name="P2" svg:x1="-0.002cm" svg:y1="-0.132cm" svg:x2="17.005cm" svg:y2="-0.132cm"><text:p/></draw:line></text:p>
      <text:p text:style-name="Text_20_body">Juli 2022</text:p>
      <text:p text:style-name="Text_20_body">Branche/Bereich: Erwachsenenbildung<text:tab/><text:tab/><text:tab/><text:tab/> <text:s/><text:span text:style-name="T9">Regensburg/Frankfurt am Main</text:span></text:p>
      <text:p text:style-name="Text_20_body">Projekt: Projektdokumentation mit LaTeX-Editor (als Dozent)</text:p>
      <text:p text:style-name="Text_20_body">Sprachen: Deutsch</text:p>
      <text:p text:style-name="Text_20_body">Betriebssystem(e): Linux</text:p>
      <text:p text:style-name="Text_20_body">Eingesetzte Programme: TeXLive, TeXStudio, Git, <text:span text:style-name="T8">Adobe Connect</text:span></text:p>
      <text:p text:style-name="P16"><draw:line text:anchor-type="char" draw:z-index="53" draw:name="Form6_1" draw:style-name="gr1" draw:text-style-name="P2" svg:x1="0.018cm" svg:y1="0.005cm" svg:x2="17.024cm" svg:y2="0.005cm"><text:p/></draw:line><draw:line text:anchor-type="char" draw:z-index="54" draw:name="Form6_ 1" draw:style-name="gr1" draw:text-style-name="P2" svg:x1="0.018cm" svg:y1="0.005cm" svg:x2="17.024cm" svg:y2="0.005cm"><text:p/></draw:line><draw:line text:anchor-type="char" draw:z-index="56" draw:name="Form6_ 3" draw:style-name="gr1" draw:text-style-name="P2" svg:x1="0.018cm" svg:y1="0.005cm" svg:x2="17.024cm" svg:y2="0.005cm"><text:p/></draw:line></text:p>
      <text:p text:style-name="Text_20_body">Januar bis Mai 2022 </text:p>
      <text:p text:style-name="Text_20_body"><text:span text:style-name="T10">Branche/Bereich</text:span>: Sicherheit<text:tab/><text:tab/><text:tab/><text:tab/><text:tab/><text:tab/><text:tab/><text:tab/><text:tab/> <text:s text:c="6"/>Essen</text:p>
      <text:p text:style-name="Text_20_body">Projekt: <text:span text:style-name="T11">Konzepthandbuch für Produkt</text:span><text:span text:style-name="T12"/></text:p>
      <text:p text:style-name="Text_20_body"><text:span text:style-name="T10">Sprachen</text:span>: Deutsch</text:p>
      <text:p text:style-name="Text_20_body"><text:span text:style-name="T10">Betriebssystem</text:span>(e): Linux, Windows (VirtualBox)</text:p>
      <text:p text:style-name="Text_20_body"><text:span text:style-name="T13">Eingesetzte Programme</text:span><text:span text:style-name="T14">: R Studio, Bookdown, Markdown, </text:span><text:span text:style-name="T13">BitBucket, Git</text:span></text:p>
      <text:p text:style-name="P17"><draw:line text:anchor-type="char" draw:z-index="55" draw:name="Form6_ 2" draw:style-name="gr1" draw:text-style-name="P2" svg:x1="0.018cm" svg:y1="-0.164cm" svg:x2="17.024cm" svg:y2="-0.164cm"><text:p/></draw:line></text:p>
      <text:p text:style-name="P18">Januar 2021 – Dezember 2025</text:p>
      <text:p text:style-name="Text_20_body"><text:span text:style-name="T10">Branche/Bereich</text:span>: Avionik<text:tab/><text:tab/><text:tab/><text:tab/><text:tab/><text:tab/><text:tab/><text:tab/><text:tab/> <text:s text:c="3"/>Langen</text:p>
      <text:p text:style-name="Text_20_body">Projekt: <text:span text:style-name="T11">Benutzerhandbücher, Tests, Durchführung von Tests (FAT &amp; SAT) / verschiedene Endkunden</text:span><text:span text:style-name="T12"/></text:p>
      <text:p text:style-name="Text_20_body"><text:span text:style-name="T10">Sprachen</text:span>: Englisch</text:p>
      <text:p text:style-name="Text_20_body"><text:span text:style-name="T10">Betriebssystem</text:span>(e): Linux, Windows</text:p>
      <text:p text:style-name="Text_20_body"><text:span text:style-name="T13">Eingesetzte Programme</text:span><text:span text:style-name="T14">: Office, </text:span><text:span text:style-name="T13">Grafikprogramm, </text:span><text:span text:style-name="T15">LaTeX, </text:span><text:span text:style-name="T13">DOORS, Jama Connect, Git, GitLab</text:span></text:p>
      <text:p text:style-name="P19"><draw:line text:anchor-type="char" draw:z-index="57" draw:name="Form6_ 5" draw:style-name="gr1" draw:text-style-name="P2" svg:x1="0.025cm" svg:y1="0.099cm" svg:x2="17.031cm" svg:y2="0.099cm"><text:p/></draw:line></text:p>
      <text:p text:style-name="P20"><text:soft-page-break/></text:p>
      <text:p text:style-name="P20">April 2019<text:span text:style-name="T14"/></text:p>
      <text:p text:style-name="Text_20_body"><text:span text:style-name="T14">Branche/Bereich: </text:span><text:span text:style-name="T13">Software-Entwicklung</text:span><text:span text:style-name="T14"><text:tab/><text:tab/><text:tab/><text:tab/><text:tab/> <text:s text:c="13"/>Fürth / Frankfurt am Main</text:span></text:p>
      <text:p text:style-name="Text_20_body"><text:span text:style-name="T14">Projekt(e): </text:span><text:span text:style-name="T13">Überarbeitung und Anpassung der Handbücher für neue Version</text:span></text:p>
      <text:p text:style-name="P20">Sprache(n): Deutsch, Englisch<text:span text:style-name="T14"/></text:p>
      <text:p text:style-name="P20">Betriebssystem: Windows<text:span text:style-name="T14"/></text:p>
      <text:p text:style-name="Text_20_body"><text:span text:style-name="T14">Eingesetzte Programme: </text:span><text:span text:style-name="T13">LaTeX-Editor, Grafikprogramm, Browser, Git</text:span></text:p>
      <text:p text:style-name="P15"><draw:line text:anchor-type="char" draw:z-index="51" draw:name="Form6" draw:style-name="gr1" draw:text-style-name="P2" svg:x1="-0.039cm" svg:y1="0.058cm" svg:x2="16.967cm" svg:y2="0.058cm"><text:p/></draw:line></text:p>
      <text:p text:style-name="P20">August 2018<text:span text:style-name="T14"/></text:p>
      <text:p text:style-name="P20">Branche/Bereich: Medien/Marketing<text:tab/><text:tab/><text:tab/><text:tab/><text:tab/><text:tab/> <text:s text:c="7"/>Frankfurt am Main<text:span text:style-name="T14"/></text:p>
      <text:p text:style-name="P20">Projekt(e): Testdurchführung Statusmeldungen<text:span text:style-name="T14"/></text:p>
      <text:p text:style-name="P20">Sprache(n): Deutsch<text:span text:style-name="T14"/></text:p>
      <text:p text:style-name="P20">Betriebssystem: Windows<text:span text:style-name="T14"/></text:p>
      <text:p text:style-name="P20">Eingesetzte Programme: Office</text:p>
      <text:p text:style-name="P21"><draw:line text:anchor-type="char" draw:z-index="50" draw:name="Form7" draw:style-name="gr1" draw:text-style-name="P2" svg:x1="-0.039cm" svg:y1="0.058cm" svg:x2="16.967cm" svg:y2="0.058cm"><text:p/></draw:line></text:p>
      <text:p text:style-name="P22">Juli 2018 – Oktober 2020<text:span text:style-name="T14"/></text:p>
      <text:p text:style-name="P20">Branche/Bereich: Öffentlicher Kunde aus dem Sicherheitsumfeld<text:tab/><text:tab/><text:tab/><text:tab/> <text:s text:c="10"/>Wiesbaden<text:span text:style-name="T14"/></text:p>
      <text:p text:style-name="P20">Projekt(e): Redaktion Datenbank-Handbuch<text:span text:style-name="T14"/></text:p>
      <text:p text:style-name="P20">Sprache(n): Deutsch<text:span text:style-name="T14"/></text:p>
      <text:p text:style-name="P20">Betriebssystem: Windows<text:span text:style-name="T14"/></text:p>
      <text:p text:style-name="P20">Eingesetzte Programme: Office, Editor</text:p>
      <text:p text:style-name="P15"><draw:line text:anchor-type="char" draw:z-index="49" draw:name="Form8" draw:style-name="gr1" draw:text-style-name="P2" svg:x1="-0.026cm" svg:y1="0.178cm" svg:x2="16.98cm" svg:y2="0.178cm"><text:p/></draw:line></text:p>
      <text:p text:style-name="P20">März – April 2018<text:span text:style-name="T14"/></text:p>
      <text:p text:style-name="P20">Branche/Bereich: Medien/Marketing<text:tab/><text:tab/><text:tab/><text:tab/><text:tab/><text:tab/><text:tab/>Frankfurt am Main<text:span text:style-name="T14"/></text:p>
      <text:p text:style-name="P20">Projekt(e): Testkonzeption Statusmeldungen<text:span text:style-name="T14"/></text:p>
      <text:p text:style-name="P20">Sprache(n): Deutsch<text:span text:style-name="T14"/></text:p>
      <text:p text:style-name="P20">Betriebssystem: Windows<text:span text:style-name="T14"/></text:p>
      <text:p text:style-name="P20">Eingesetzte Programme: Office</text:p>
      <text:p text:style-name="P19"><draw:line text:anchor-type="char" draw:z-index="46" draw:name="Form9" draw:style-name="gr1" draw:text-style-name="P2" svg:x1="-0.039cm" svg:y1="0.058cm" svg:x2="16.967cm" svg:y2="0.058cm"><text:p/></draw:line></text:p>
      <text:p text:style-name="P20"/>
      <text:p text:style-name="P23">Oktober 2017 – Mai 2018<text:span text:style-name="T14"/></text:p>
      <text:p text:style-name="P20">Branche/Bereich: Software-Entwicklung / Finanzen<text:tab/><text:tab/><text:tab/><text:tab/><text:tab/> <text:s/>Münster (Westf.)<text:span text:style-name="T14"/></text:p>
      <text:p text:style-name="P20">Projekt(e): Handbücher, Fachspezifikationen, redaktionelle Arbeiten<text:span text:style-name="T14"/></text:p>
      <text:p text:style-name="P20">Sprache(n): Deutsch<text:span text:style-name="T14"/></text:p>
      <text:p text:style-name="P20">Betriebssystem(e): Windows (Terminal Server)<text:span text:style-name="T14"/></text:p>
      <text:p text:style-name="P20">Eingesetzte Programme: Noxum, Office, Browser, Grafikprogramme</text:p>
      <text:p text:style-name="P15"><draw:line text:anchor-type="char" draw:z-index="45" draw:name="Form10" draw:style-name="gr1" draw:text-style-name="P2" svg:x1="-0.007cm" svg:y1="0.072cm" svg:x2="16.999cm" svg:y2="0.072cm"><text:p/></draw:line></text:p>
      <text:p text:style-name="P20">Juli 2017<text:tab/><text:tab/><text:tab/><text:tab/><text:tab/><text:tab/><text:tab/><text:tab/><text:tab/>Irland / Frankfurt am Main<text:span text:style-name="T14"/></text:p>
      <text:p text:style-name="P20">Branche/Bereich: Software-Entwicklung<text:span text:style-name="T14"/></text:p>
      <text:p text:style-name="P20">Projekt(e): Übersetzung von Broschüre und Flyer<text:span text:style-name="T14"/></text:p>
      <text:p text:style-name="P20">Sprache(n): Deutsch<text:span text:style-name="T14"/></text:p>
      <text:p text:style-name="P20">Betriebssystem(e): Windows<text:span text:style-name="T14"/></text:p>
      <text:p text:style-name="P20">Eingesetzte Programme: Office, Browser</text:p>
      <text:p text:style-name="P24"><draw:line text:anchor-type="char" draw:z-index="44" draw:name="Form11" draw:style-name="gr1" draw:text-style-name="P2" svg:x1="-0.026cm" svg:y1="-0.192cm" svg:x2="16.98cm" svg:y2="-0.192cm"><text:p/></draw:line></text:p>
      <text:p text:style-name="P20">April 2017<text:tab/><text:tab/><text:tab/><text:tab/><text:tab/><text:tab/><text:tab/><text:tab/> <text:s text:c="2"/>Dinkelsbühl / Frankfurt am Main</text:p>
      <text:p text:style-name="P20">Branche/Bereich: Fernwartung<text:span text:style-name="T14"/></text:p>
      <text:p text:style-name="P20">Projekt(e): Autorenkorrekturen an Online-Hilfe für Anwendung<text:span text:style-name="T14"/></text:p>
      <text:p text:style-name="P20">Sprache(n): Deutsch, Englisch<text:span text:style-name="T14"/></text:p>
      <text:p text:style-name="P20">Betriebssystem(e): Windows, Linux<text:span text:style-name="T14"/></text:p>
      <text:p text:style-name="P20">Eingesetzte Programme: Browser, Grafikprogramm, Smart Media Creator</text:p>
      <text:p text:style-name="P24"><draw:line text:anchor-type="char" draw:z-index="43" draw:name="Form12" draw:style-name="gr1" draw:text-style-name="P2" svg:x1="0.049cm" svg:y1="-0.049cm" svg:x2="17.055cm" svg:y2="-0.049cm"><text:p/></draw:line></text:p>
      <text:p text:style-name="P20">April 2017<text:tab/><text:tab/><text:tab/><text:tab/><text:tab/><text:tab/><text:tab/><text:tab/><text:tab/>Irland / Frankfurt am Main</text:p>
      <text:p text:style-name="P20">Branche/Bereich: Software-Entwicklung<text:span text:style-name="T14"/></text:p>
      <text:p text:style-name="P20">Projekt(e): Übersetzung von PR-Texten und Flyern<text:span text:style-name="T14"/></text:p>
      <text:p text:style-name="P20">Sprache(n): Deutsch<text:span text:style-name="T14"/></text:p>
      <text:p text:style-name="P20">Betriebssystem(e): Windows<text:span text:style-name="T14"/></text:p>
      <text:p text:style-name="P20">Eingesetzte Programme: Office, Browser<text:span text:style-name="T14"/></text:p>
      <text:p text:style-name="P20"/>
      <text:p text:style-name="P23"><draw:line text:anchor-type="char" draw:z-index="42" draw:name="Form13" draw:style-name="gr1" draw:text-style-name="P2" svg:x1="-0.053cm" svg:y1="-0.159cm" svg:x2="16.953cm" svg:y2="-0.159cm"><text:p/></draw:line>Dezember 2016<text:tab/><text:tab/><text:tab/><text:tab/><text:tab/><text:tab/><text:tab/><text:tab/> <text:s text:c="7"/>Zirndorf / Frankfurt am Main<text:span text:style-name="T14"/></text:p>
      <text:p text:style-name="P20">Branche/Bereich: Software-Entwicklung<text:span text:style-name="T14"/></text:p>
      <text:p text:style-name="P20">Projekt(e): Überarbeitung und Anpassung eines Handbuchs<text:span text:style-name="T14"/></text:p>
      <text:p text:style-name="P20">Sprache(n): Deutsch, Englisch<text:span text:style-name="T14"/></text:p>
      <text:p text:style-name="P20">Betriebssystem(e): Windows<text:span text:style-name="T14"/></text:p>
      <text:p text:style-name="P20">Eingesetzte Programme: LaTeX-Editor, Grafikprogramm, Browser, Git</text:p>
      <text:p text:style-name="P15"><draw:line text:anchor-type="char" draw:z-index="47" draw:name="Form14" draw:style-name="gr1" draw:text-style-name="P2" svg:x1="0.019cm" svg:y1="-0.044cm" svg:x2="17.025cm" svg:y2="-0.044cm"><text:p/></draw:line></text:p>
      <text:p text:style-name="P20">Dezember 2016<text:tab/><text:tab/><text:tab/><text:tab/><text:tab/><text:tab/><text:tab/><text:tab/><text:tab/>Irland / Frankfurt am Main<text:span text:style-name="T14"/></text:p>
      <text:p text:style-name="P20">Branche/Bereich: Software-Entwicklung<text:span text:style-name="T14"/></text:p>
      <text:p text:style-name="P20">Projekt(e): Übersetzung von 5 Handbüchern<text:span text:style-name="T14"/></text:p>
      <text:p text:style-name="P20">Sprache(n): Deutsch<text:span text:style-name="T14"/></text:p>
      <text:p text:style-name="P20">Betriebssystem(e): Windows<text:span text:style-name="T14"/></text:p>
      <text:p text:style-name="P20">Eingesetzte Programme LaTeX-Editor, Grafikprogramm, Browser, Git</text:p>
      <text:p text:style-name="P24"><draw:line text:anchor-type="char" draw:z-index="33" draw:name="Form15" draw:style-name="gr1" draw:text-style-name="P2" svg:x1="-0.007cm" svg:y1="-0.06cm" svg:x2="16.999cm" svg:y2="-0.06cm"><text:p/></draw:line></text:p>
      <text:p text:style-name="P20">September – Oktober 2016<text:tab/><text:tab/><text:tab/><text:tab/><text:tab/><text:tab/> <text:s text:c="5"/>Dinkelsbühl / Frankfurt / Main</text:p>
      <text:p text:style-name="P25">Branche/Bereich: Fernwartung<text:span text:style-name="T16"/></text:p>
      <text:p text:style-name="P25">Projekt(e): Online-Hilfe für Anwendung<text:span text:style-name="T16"/></text:p>
      <text:p text:style-name="P25">Sprache(n): Deutsch, Englisch<text:span text:style-name="T16"/></text:p>
      <text:p text:style-name="P25">Betriebssystem(e): Windows, Linux<text:span text:style-name="T16"/></text:p>
      <text:p text:style-name="P25">Eingesetzte Programme: Browser, Grafikprogramm</text:p>
      <text:p text:style-name="P26"><draw:line text:anchor-type="char" draw:z-index="34" draw:name="Form16" draw:style-name="gr1" draw:text-style-name="P2" svg:x1="-0.007cm" svg:y1="-0.032cm" svg:x2="16.999cm" svg:y2="-0.032cm"><text:p/></draw:line></text:p>
      <text:p text:style-name="P27">Juli – August 2016<text:tab/><text:tab/><text:tab/><text:tab/><text:tab/><text:tab/> <text:s text:c="9"/>Wörth a.d. Donau / Frankfurt / Main<text:span text:style-name="T16"/></text:p>
      <text:p text:style-name="P25">Branche/Bereich: Smart Cloud Solutions<text:span text:style-name="T16"/></text:p>
      <text:p text:style-name="P25">Projekt(e): Handbuch für Gerät<text:span text:style-name="T16"/></text:p>
      <text:p text:style-name="P25">Sprache(n): Englisch<text:span text:style-name="T16"/></text:p>
      <text:p text:style-name="P25">Betriebssystem(e): Windows<text:span text:style-name="T16"/></text:p>
      <text:p text:style-name="P25">Eingesetzte Programme: LaTeX-Editor, Grafikprogramm, Browser, Git</text:p>
      <text:p text:style-name="P26"><draw:line text:anchor-type="char" draw:z-index="35" draw:name="Form17" draw:style-name="gr1" draw:text-style-name="P2" svg:x1="0.011cm" svg:y1="-0.088cm" svg:x2="17.017cm" svg:y2="-0.088cm"><text:p/></draw:line></text:p>
      <text:p text:style-name="P25"/>
      <text:p text:style-name="P28"><text:span text:style-name="T17">September 2015 – April 2016</text:span><text:span text:style-name="T18"> <text:tab/><text:tab/><text:tab/><text:tab/><text:tab/><text:tab/><text:tab/><text:tab/><text:tab/>Ingelheim</text:span></text:p>
      <text:p text:style-name="P29">Branche/Bereich: Pharma<text:span text:style-name="T18"/></text:p>
      <text:p text:style-name="P29">Projekt(e): Analyse, Restrukturierung und Überarbeitung von Standard Operation Procedures<text:span text:style-name="T18"/></text:p>
      <text:p text:style-name="P29">Sprache(n): Englisch<text:span text:style-name="T18"/></text:p>
      <text:p text:style-name="P29">Betriebssystem(e): Windows<text:span text:style-name="T18"/></text:p>
      <text:p text:style-name="P29">Eingesetzte Programme: Office</text:p>
      <text:p text:style-name="P16"><draw:line text:anchor-type="char" draw:z-index="36" draw:name="Form18" draw:style-name="gr1" draw:text-style-name="P2" svg:x1="0.012cm" svg:y1="-0.146cm" svg:x2="17.018cm" svg:y2="-0.146cm"><text:p/></draw:line></text:p>
      <text:p text:style-name="P30">März 2015 <text:tab/><text:tab/><text:tab/><text:tab/><text:tab/><text:tab/><text:tab/><text:tab/><text:tab/><text:tab/> <text:s text:c="4"/>Frankfurt/Main<text:span text:style-name="T19"/></text:p>
      <text:p text:style-name="P30">Branche/Bereich: Software-Entwicklung <text:span text:style-name="T19"/></text:p>
      <text:p text:style-name="P30">Projekt(e): Benutzerhandbuch zu einer neuen Schnittstelle <text:span text:style-name="T19"/></text:p>
      <text:p text:style-name="P30">Sprache(n): Deutsch <text:span text:style-name="T19"/></text:p>
      <text:p text:style-name="P30">Betriebssystem(e): Windows <text:span text:style-name="T19"/></text:p>
      <text:p text:style-name="P30">Eingesetzte Programme: Editor, Grafikprogramm, Browser </text:p>
      <text:p text:style-name="P15"><draw:line text:anchor-type="char" draw:z-index="4" draw:name="Form19" draw:style-name="gr1" draw:text-style-name="P2" svg:x1="0cm" svg:y1="-0.136cm" svg:x2="17.006cm" svg:y2="-0.136cm"><text:p/></draw:line></text:p>
      <text:p text:style-name="P30">Oktober – November 2014 <text:tab/><text:tab/><text:tab/><text:tab/><text:tab/><text:tab/><text:tab/> <text:s/>Zirndorf / Frankfurt/Main<text:span text:style-name="T19"/></text:p>
      <text:p text:style-name="P30">Branche/Bereich: Software-Entwicklung <text:span text:style-name="T19"/></text:p>
      <text:p text:style-name="P30">Projekt(e): Handbuch zur Remote Cluster Appliance <text:span text:style-name="T19"/></text:p>
      <text:p text:style-name="P30">Sprache(n): Deutsch, Englisch <text:span text:style-name="T19"/></text:p>
      <text:p text:style-name="P30">Betriebssystem(e): Windows, Linux <text:span text:style-name="T19"/></text:p>
      <text:p text:style-name="P30">Eingesetzte Programme: LaTeX-Editor, Grafikprogramm, Browser, Git</text:p>
      <text:p text:style-name="P16"><draw:line text:anchor-type="char" draw:z-index="5" draw:name="Form20" draw:style-name="gr1" draw:text-style-name="P2" svg:x1="-0.034cm" svg:y1="0.044cm" svg:x2="16.972cm" svg:y2="0.044cm"><text:p/></draw:line></text:p>
      <text:p text:style-name="P30">Oktober – November 2014<text:tab/><text:tab/><text:tab/><text:tab/><text:tab/><text:tab/><text:tab/> <text:s/>Zirndorf / Frankfurt/Main<text:span text:style-name="T19"/></text:p>
      <text:p text:style-name="P30">Branche/Bereich: Software-Entwicklung <text:span text:style-name="T19"/></text:p>
      <text:p text:style-name="P30">Projekt(e): Handbuch für Hardware (Alarmmodem) <text:span text:style-name="T19"/></text:p>
      <text:p text:style-name="P30">Sprache(n): Deutsch, Englisch <text:span text:style-name="T19"/></text:p>
      <text:p text:style-name="P30">Betriebssystem(e): Windows, Linux <text:span text:style-name="T19"/></text:p>
      <text:p text:style-name="P30">Eingesetzte Programme: LaTeX-Editor, Grafikprogramm, Browser, Git</text:p>
      <text:p text:style-name="P31"><draw:line text:anchor-type="char" draw:z-index="6" draw:name="Form21" draw:style-name="gr1" draw:text-style-name="P2" svg:x1="-0.037cm" svg:y1="0.191cm" svg:x2="16.969cm" svg:y2="0.191cm"><text:p/></draw:line></text:p>
      <text:p text:style-name="P30"/>
      <text:p text:style-name="P32">Mai 2014<text:tab/><text:tab/><text:tab/><text:tab/><text:tab/><text:tab/><text:tab/> <text:s text:c="11"/>Frankfurt/Main / Ústí nad Orlicí III.<text:span text:style-name="T19"/></text:p>
      <text:p text:style-name="P30">Branche/Bereich: Software-Entwicklung <text:span text:style-name="T19"/></text:p>
      <text:p text:style-name="P30">Projekt(e): Kundenspezifische Anpassung des Handbuchs zur Remote Cluster Appliance <text:span text:style-name="T19"/></text:p>
      <text:p text:style-name="P30">Sprache(n): Englisch <text:span text:style-name="T19"/></text:p>
      <text:p text:style-name="P30">Betriebssystem(e): Windows, Linux <text:span text:style-name="T19"/></text:p>
      <text:p text:style-name="P30">Eingesetzte Programme: LaTeX-Editor, Grafikprogramm, Browser, Git</text:p>
      <text:p text:style-name="P16"><draw:line text:anchor-type="char" draw:z-index="37" draw:name="Form22" draw:style-name="gr1" draw:text-style-name="P2" svg:x1="-0.007cm" svg:y1="-0.166cm" svg:x2="16.999cm" svg:y2="-0.166cm"><text:p/></draw:line></text:p>
      <text:p text:style-name="P30">April – Juni 2014<text:tab/><text:tab/><text:tab/><text:tab/><text:tab/><text:tab/><text:tab/><text:tab/><text:tab/> <text:s text:c="4"/>Frankfurt/Main<text:span text:style-name="T19"/></text:p>
      <text:p text:style-name="P30">Branche/Bereich: Finanzen <text:span text:style-name="T19"/></text:p>
      <text:p text:style-name="P30">Projekt(e): Dokumentation eines Zugriffssystems / Arbeiten am internen Wiki <text:span text:style-name="T19"/></text:p>
      <text:p text:style-name="P30">Sprache(n): Deutsch <text:span text:style-name="T19"/></text:p>
      <text:p text:style-name="P30">Betriebssystem(e): Windows <text:span text:style-name="T19"/></text:p>
      <text:p text:style-name="P30">Eingesetzte Programme: Browser, <text:span text:style-name="T9">Confluence</text:span></text:p>
      <text:p text:style-name="P16"><draw:line text:anchor-type="char" draw:z-index="7" draw:name="Form23" draw:style-name="gr1" draw:text-style-name="P2" svg:x1="0.019cm" svg:y1="0.028cm" svg:x2="17.025cm" svg:y2="0.028cm"><text:p/></draw:line></text:p>
      <text:p text:style-name="P30">Dezember 2013<text:tab/><text:tab/><text:tab/><text:tab/><text:tab/><text:tab/><text:tab/> <text:s text:c="11"/>Frankfurt/Main / Ústí nad Orlicí III.<text:span text:style-name="T19"/></text:p>
      <text:p text:style-name="P30">Branche/Bereich: Hardware <text:span text:style-name="T19"/></text:p>
      <text:p text:style-name="P30">Projekt(e): (Teil-)übersetzung eines Hardware-Handbuchs aus dem Englischen <text:span text:style-name="T19"/></text:p>
      <text:p text:style-name="P30">Betriebssystem(e): Windows, Linux <text:span text:style-name="T19"/></text:p>
      <text:p text:style-name="P30">Sprache(n): Deutsch <text:span text:style-name="T19"/></text:p>
      <text:p text:style-name="P30">Eingesetzte Programme: LaTeX-Editor, Grafikprogramm, Browser, Git</text:p>
      <text:p text:style-name="P16"><draw:line text:anchor-type="char" draw:z-index="8" draw:name="Form24" draw:style-name="gr1" draw:text-style-name="P2" svg:x1="0.005cm" svg:y1="-0.131cm" svg:x2="17.011cm" svg:y2="-0.131cm"><text:p/></draw:line></text:p>
      <text:p text:style-name="P30">November 2013 – August 2014<text:tab/><text:tab/><text:tab/><text:tab/><text:tab/><text:tab/><text:tab/><text:tab/><text:tab/> <text:s text:c="4"/>Langen<text:span text:style-name="T19"/></text:p>
      <text:p text:style-name="P30">Branche/Bereich: Avionik (Fortsetzung) <text:span text:style-name="T19"/></text:p>
      <text:p text:style-name="Text_20_body"><text:span text:style-name="T19">Projekt(e): </text:span><text:span text:style-name="T11">Benutzerhandbücher, Tests, Durchführung von Tests</text:span></text:p>
      <text:p text:style-name="P30">Sprache(n): Englisch <text:span text:style-name="T19"/></text:p>
      <text:p text:style-name="P30">Betriebssystem(e): Windows, Linux <text:span text:style-name="T19"/></text:p>
      <text:p text:style-name="P30">Eingesetzte Programme: Office, DOORS (einschl. DXL-Programmierung), Rational Publishing Engine, Git</text:p>
      <text:p text:style-name="P16"><draw:line text:anchor-type="char" draw:z-index="9" draw:name="Form25" draw:style-name="gr1" draw:text-style-name="P2" svg:x1="-0.019cm" svg:y1="-0.034cm" svg:x2="16.987cm" svg:y2="-0.034cm"><text:p/></draw:line></text:p>
      <text:p text:style-name="P30"/>
      <text:p text:style-name="P32">Oktober 2013<text:tab/><text:tab/><text:tab/><text:tab/><text:tab/><text:tab/><text:tab/><text:tab/><text:tab/> Bamberg / Frankfurt/Main <text:span text:style-name="T19"/></text:p>
      <text:p text:style-name="P30">Branche/Bereich: Software-Entwicklung <text:span text:style-name="T19"/></text:p>
      <text:p text:style-name="P30">Projekt(e): Kundenspezifische Anpassung des Handbuchs zur Remote Cluster Appliance <text:span text:style-name="T19"/></text:p>
      <text:p text:style-name="P30">Sprache(n): Deutsch, Englisch <text:span text:style-name="T19"/></text:p>
      <text:p text:style-name="P30">Betriebssystem(e): Windows, Linux <text:span text:style-name="T19"/></text:p>
      <text:p text:style-name="P30">Eingesetzte Programme: LaTeX-Editor, Grafikprogramm, Browser, Git</text:p>
      <text:p text:style-name="P16"><draw:line text:anchor-type="char" draw:z-index="38" draw:name="Form26" draw:style-name="gr1" draw:text-style-name="P2" svg:x1="0.03cm" svg:y1="-0.145cm" svg:x2="17.036cm" svg:y2="-0.145cm"><text:p/></draw:line></text:p>
      <text:p text:style-name="P30">März – August 2013<text:tab/><text:tab/><text:tab/><text:tab/><text:tab/><text:tab/><text:tab/><text:tab/> <text:s/>Zirndorf / Frankfurt/Main<text:span text:style-name="T19"/></text:p>
      <text:p text:style-name="P30">Branche/Bereich: Software-Entwicklung <text:span text:style-name="T19"/></text:p>
      <text:p text:style-name="P30">Projekt(e): Handbuch für Remote Cluster Appliance / LaTeX-Schulung (Dozent)<text:span text:style-name="T19"/></text:p>
      <text:p text:style-name="P30">Sprache(n): Deutsch, Englisch <text:span text:style-name="T19"/></text:p>
      <text:p text:style-name="P30">Betriebssystem(e): Windows, Linux <text:span text:style-name="T19"/></text:p>
      <text:p text:style-name="P30">Eingesetzte Programme: LaTeX-Editor, Grafikprogramm, Browser, Git</text:p>
      <text:p text:style-name="P16"><draw:line text:anchor-type="char" draw:z-index="39" draw:name="Form27" draw:style-name="gr1" draw:text-style-name="P2" svg:x1="0.012cm" svg:y1="-0.146cm" svg:x2="17.018cm" svg:y2="-0.146cm"><text:p/></draw:line></text:p>
      <text:p text:style-name="P30">Mai 2012 – Februar 2013<text:tab/><text:tab/><text:tab/><text:tab/><text:tab/><text:tab/><text:tab/><text:tab/><text:tab/> <text:s text:c="4"/>Langen<text:span text:style-name="T19"/></text:p>
      <text:p text:style-name="P30">Branche/Bereich: Avionik <text:span text:style-name="T19"/></text:p>
      <text:p text:style-name="Text_20_body"><text:span text:style-name="T19">Projekt(e): </text:span><text:span text:style-name="T11">Benutzerhandbücher, Tests, Durchführung von Tests</text:span></text:p>
      <text:p text:style-name="P30">Sprache(n): Englisch <text:span text:style-name="T19"/></text:p>
      <text:p text:style-name="P30">Betriebssystem(e): Windows, Linux <text:span text:style-name="T19"/></text:p>
      <text:p text:style-name="P30">Eingesetzte Programme: Office, DOORS (einschl. DXL-Programmierung), Rational Publishing Engine, Git</text:p>
      <text:p text:style-name="P16"><draw:line text:anchor-type="char" draw:z-index="40" draw:name="Form28" draw:style-name="gr1" draw:text-style-name="P2" svg:x1="-0.026cm" svg:y1="-0.127cm" svg:x2="16.98cm" svg:y2="-0.127cm"><text:p/></draw:line></text:p>
      <text:p text:style-name="P30">Dezember 2008 – März 2009<text:tab/><text:tab/><text:tab/><text:tab/><text:tab/><text:tab/><text:tab/><text:tab/> <text:s text:c="4"/>Frankfurt/Main<text:span text:style-name="T19"/></text:p>
      <text:p text:style-name="P30">Branche/Bereich: Software-Entwicklung <text:span text:style-name="T19"/></text:p>
      <text:p text:style-name="P30">Projekt(e): Datenverschlüsselung/Sicherheit auf mobilen Geräten <text:span text:style-name="T19"/></text:p>
      <text:p text:style-name="Text_20_body"><text:span text:style-name="T19">– Erstellung der Online-Hilfe</text:span><text:span text:style-name="T19"/></text:p>
      <text:p text:style-name="Text_20_body"><text:span text:style-name="T19">– Unterstützung bei der Qualitätssicherung </text:span><text:span text:style-name="T19"/></text:p>
      <text:p text:style-name="P30">Sprache(n): Deutsch <text:span text:style-name="T19"/></text:p>
      <text:p text:style-name="P30">Betriebssystem(e): Windows <text:span text:style-name="T19"/></text:p>
      <text:p text:style-name="P30">Eingesetzte Programme: Help-Compiler, Editor, Grafikprogramm, Geräte-Emulator </text:p>
      <text:p text:style-name="P16"><draw:line text:anchor-type="char" draw:z-index="10" draw:name="Form29" draw:style-name="gr1" draw:text-style-name="P2" svg:x1="0.002cm" svg:y1="-0.078cm" svg:x2="17.008cm" svg:y2="-0.078cm"><text:p/></draw:line></text:p>
      <text:p text:style-name="P30"/>
      <text:p text:style-name="P32">Februar 2008 – März 2008<text:tab/><text:tab/><text:tab/><text:tab/><text:tab/><text:tab/><text:tab/><text:tab/><text:tab/> <text:s/>Eschborn<text:span text:style-name="T19"/></text:p>
      <text:p text:style-name="P30">Branche/Bereich: Informationsmanagement <text:span text:style-name="T19"/></text:p>
      <text:p text:style-name="P30">Projekt(e): Online-Hilfe zur Anwendung Ideenmanagement <text:span text:style-name="T19"/></text:p>
      <text:p text:style-name="P30">Sprache(n): Deutsch <text:span text:style-name="T19"/></text:p>
      <text:p text:style-name="P30">Betriebssystem(e): Windows <text:span text:style-name="T19"/></text:p>
      <text:p text:style-name="P30">Eingesetzte Programme: Browser </text:p>
      <text:p text:style-name="P16"><draw:line text:anchor-type="char" draw:z-index="30" draw:name="Form30" draw:style-name="gr1" draw:text-style-name="P2" svg:x1="0.005cm" svg:y1="-0.101cm" svg:x2="17.011cm" svg:y2="-0.101cm"><text:p/></draw:line></text:p>
      <text:p text:style-name="P30">Oktober 2007 – Dezember 2008<text:tab/><text:tab/><text:tab/><text:tab/><text:tab/><text:tab/><text:tab/><text:tab/> <text:s text:c="9"/>Schweinfurt<text:span text:style-name="T19"/></text:p>
      <text:p text:style-name="P30">Branche/Bereich: Netzdienstleistungen <text:span text:style-name="T19"/></text:p>
      <text:p text:style-name="P30">Projekt(e): Handbuch zu einem Navigations-/Online-Tracking-System <text:span text:style-name="T19"/></text:p>
      <text:p text:style-name="P30">Sprache(n): Deutsch, Englisch <text:span text:style-name="T19"/></text:p>
      <text:p text:style-name="P30">Betriebssystem(e): Windows <text:span text:style-name="T19"/></text:p>
      <text:p text:style-name="P30">Eingesetzte Programme: LaTeX-Editor, Grafikprogramm, Git</text:p>
      <text:p text:style-name="P16"><draw:line text:anchor-type="char" draw:z-index="11" draw:name="Form31" draw:style-name="gr1" draw:text-style-name="P2" svg:x1="-0.007cm" svg:y1="-0.143cm" svg:x2="16.999cm" svg:y2="-0.143cm"><text:p/></draw:line></text:p>
      <text:p text:style-name="P30">Juni 2007 – März 2012<text:tab/><text:tab/><text:tab/><text:tab/><text:tab/><text:tab/><text:tab/><text:tab/><text:tab/> <text:s text:c="4"/>Frankfurt/Main<text:span text:style-name="T19"/></text:p>
      <text:p text:style-name="P30">Branche/Bereich: Software-Entwicklung <text:span text:style-name="T19"/></text:p>
      <text:p text:style-name="P30">Projekt(e): NGN-Plattform für Telefonie <text:span text:style-name="T19"/></text:p>
      <text:list text:style-name="WW8Num6">
        <text:list-item>
          <text:p text:style-name="P33" loext:marker-style-name="T19">Dokumentation verschiedener (Server-)Anwendungen <text:span text:style-name="T19"/></text:p>
        </text:list-item>
        <text:list-item>
          <text:p text:style-name="P33" loext:marker-style-name="T19">Übersetzung von Präsentationen<text:tab/><text:tab/>Online-Hilfen<text:span text:style-name="T19"/></text:p>
        </text:list-item>
      </text:list>
      <text:p text:style-name="P30">Sprache(n): Deutsch<text:span text:style-name="T19"/></text:p>
      <text:p text:style-name="P30">Betriebssystem(e): Windows, Linux, AIX </text:p>
      <text:p text:style-name="P30"><draw:line text:anchor-type="char" draw:z-index="12" draw:name="Form32" draw:style-name="gr1" draw:text-style-name="P2" svg:x1="-0.021cm" svg:y1="0.633cm" svg:x2="16.985cm" svg:y2="0.633cm"><text:p/></draw:line>Eingesetzte Programme: Browser, XML-Editor, Office, Grafikprogramm <text:span text:style-name="T20"/></text:p>
      <text:p text:style-name="P16"/>
      <text:p text:style-name="P30">Mai 2007<text:tab/><text:tab/><text:tab/><text:tab/><text:tab/><text:tab/><text:tab/><text:tab/><text:tab/><text:tab/> <text:s text:c="4"/>Frankfurt/Main<text:span text:style-name="T19"/></text:p>
      <text:p text:style-name="P30">Branche/Bereich: Finanzen/Technologiegestützte Bildungslösungen <text:span text:style-name="T19"/></text:p>
      <text:p text:style-name="P30">Projekt(e): E-Learning Fit for MiFID (Commerzbank) <text:span text:style-name="T19"/></text:p>
      <text:p text:style-name="P30">Sprache(n): Deutsch <text:span text:style-name="T19"/></text:p>
      <text:p text:style-name="P30">Betriebssystem(e): Windows <text:span text:style-name="T19"/></text:p>
      <text:p text:style-name="P30">Eingesetzte Programme: HTML-Editor </text:p>
      <text:p text:style-name="P16"><draw:line text:anchor-type="char" draw:z-index="13" draw:name="Form33" draw:style-name="gr1" draw:text-style-name="P2" svg:x1="-0.007cm" svg:y1="-0.108cm" svg:x2="16.999cm" svg:y2="-0.108cm"><text:p/></draw:line></text:p>
      <text:p text:style-name="P30">April 2007 - Juni 2007 <text:tab/><text:tab/><text:tab/><text:tab/><text:tab/><text:tab/><text:tab/><text:tab/><text:tab/> <text:s text:c="4"/>Frankfurt/Main</text:p>
      <text:p text:style-name="P30"><draw:line text:anchor-type="char" draw:z-index="31" draw:name="Form34" draw:style-name="gr1" draw:text-style-name="P2" svg:x1="0.009cm" svg:y1="0.566cm" svg:x2="17.015cm" svg:y2="0.566cm"><text:p/></draw:line>Projekt(e): Babypause (Elternzeit) <text:span text:style-name="T21"/></text:p>
      <text:p text:style-name="P34"><text:soft-page-break/></text:p>
      <text:p text:style-name="P30">September 2006 – Dezember 2006<text:tab/><text:tab/><text:tab/><text:tab/><text:tab/><text:tab/><text:tab/><text:tab/> Karlsruhe<text:span text:style-name="T19"/></text:p>
      <text:p text:style-name="P30">Branche/Bereich: Web Hoster / Internet Service Provider (interne Software-Entwicklung) <text:span text:style-name="T19"/></text:p>
      <text:p text:style-name="P30">Projekt(e): Evaluierung einer neuen Wiki-Version und von Plugins zum Information Retrieval <text:span text:style-name="T19"/></text:p>
      <text:p text:style-name="P30">Sprache(n): Deutsch <text:span text:style-name="T19"/></text:p>
      <text:p text:style-name="P30">Betriebssystem(e): Windows, Linux <text:span text:style-name="T19"/></text:p>
      <text:p text:style-name="P30">Eingesetzte Programme: Browser, Office, TWiki </text:p>
      <text:p text:style-name="P35"><draw:line text:anchor-type="char" draw:z-index="14" draw:name="Form35" draw:style-name="gr1" draw:text-style-name="P2" svg:x1="0.019cm" svg:y1="-0.178cm" svg:x2="17.025cm" svg:y2="-0.178cm"><text:p/></draw:line></text:p>
      <text:p text:style-name="P30">März 2005 – September 2009<text:tab/><text:tab/><text:tab/><text:tab/><text:tab/><text:tab/><text:tab/><text:tab/><text:tab/> <text:s/>Eschborn<text:span text:style-name="T19"/></text:p>
      <text:p text:style-name="P30">Branche/Bereich: Hardware <text:span text:style-name="T19"/></text:p>
      <text:p text:style-name="P30">Projekt(e): diverse <text:span text:style-name="T19"/></text:p>
      <text:list text:style-name="WW8Num7">
        <text:list-item>
          <text:p text:style-name="P36" loext:marker-style-name="T19">Übersetzung und Lokalisierung der Dokumentation (E &gt; D/D &gt; E) <text:span text:style-name="T19"/></text:p>
        </text:list-item>
        <text:list-item>
          <text:p text:style-name="P36" loext:marker-style-name="T19">Übersetzung und Lokalisierung der grafischen Benutzeroberflächen<text:span text:style-name="T19"/></text:p>
        </text:list-item>
        <text:list-item>
          <text:p text:style-name="P36" loext:marker-style-name="T19">Übersetzung, Gestaltung und Neuentwurf von Datenblättern<text:span text:style-name="T19"/></text:p>
        </text:list-item>
        <text:list-item>
          <text:p text:style-name="P36" loext:marker-style-name="T19">für neuentwickelte Geräte: Handbücher, Texte der grafischen Oberfläche und des Installationsassistenten <text:span text:style-name="T19"/></text:p>
        </text:list-item>
        <text:list-item>
          <text:p text:style-name="P37" loext:marker-style-name="T19">Konzeption, Entwicklung und Erstellung einer internen Produktdatenbank<text:span text:style-name="T19"/></text:p>
        </text:list-item>
      </text:list>
      <text:p text:style-name="P38">Sprache(n): Deutsch, Englisch <text:span text:style-name="T19"/></text:p>
      <text:p text:style-name="P30">Betriebssystem(e): Windows, Linux <text:span text:style-name="T19"/></text:p>
      <text:p text:style-name="P30">Eingesetzte Programme: Office, Grafikprogramm, LaTeX-Editor, C++-Compiler, Browser</text:p>
      <text:p text:style-name="P35"><draw:line text:anchor-type="char" draw:z-index="15" draw:name="Form36" draw:style-name="gr1" draw:text-style-name="P2" svg:x1="0.019cm" svg:y1="-0.164cm" svg:x2="17.025cm" svg:y2="-0.164cm"><text:p/></draw:line></text:p>
      <text:p text:style-name="P30">November 2004 – November 2005<text:tab/><text:tab/><text:tab/><text:tab/><text:tab/><text:tab/><text:tab/><text:tab/> <text:s text:c="8"/>Köln<text:span text:style-name="T19"/></text:p>
      <text:p text:style-name="P30">Branche/Bereich: IT-Dienstleister <text:span text:style-name="T19"/></text:p>
      <text:p text:style-name="P30">Projekt(e): Webportal für die Deutsche Post (myDPWN) <text:span text:style-name="T19"/></text:p>
      <text:list text:style-name="WW8Num8">
        <text:list-item>
          <text:p text:style-name="P39" loext:marker-style-name="T19">Erstellen von Handbüchern für Installation, Deployment und Administration<text:span text:style-name="T19"/></text:p>
        </text:list-item>
        <text:list-item>
          <text:p text:style-name="P39" loext:marker-style-name="T19">Redaktionelle Bearbeitung von sonstigen Anleitungen<text:span text:style-name="T19"/></text:p>
        </text:list-item>
        <text:list-item>
          <text:p text:style-name="P39" loext:marker-style-name="T19">Testen der Handbücher: Installation und Deployment<text:span text:style-name="T19"/></text:p>
        </text:list-item>
        <text:list-item>
          <text:p text:style-name="P40" loext:marker-style-name="T19">Recherchen<text:span text:style-name="T19"/></text:p>
        </text:list-item>
      </text:list>
      <text:p text:style-name="P38">Sprache(n): Deutsch <text:span text:style-name="T19"/></text:p>
      <text:p text:style-name="P30">Betriebssystem(e): Windows, Linux <text:span text:style-name="T19"/></text:p>
      <text:p text:style-name="P30">Eingesetzte Programme: Office, Grafikprogramm, Browser</text:p>
      <text:p text:style-name="P16"><draw:line text:anchor-type="char" draw:z-index="41" draw:name="Form37" draw:style-name="gr1" draw:text-style-name="P2" svg:x1="0.012cm" svg:y1="-0.088cm" svg:x2="17.018cm" svg:y2="-0.088cm"><text:p/></draw:line></text:p>
      <text:p text:style-name="P30"/>
      <text:p text:style-name="P32">August 2004<text:tab/><text:tab/><text:tab/><text:tab/><text:tab/><text:tab/><text:tab/><text:tab/><text:tab/><text:tab/> <text:s text:c="4"/>Frankfurt/Main<text:span text:style-name="T19"/></text:p>
      <text:p text:style-name="P30">Branche/Bereich: Software-Entwicklung<text:span text:style-name="T19"/></text:p>
      <text:p text:style-name="P30">Projekt(e): Erstellung einer Reihe von problemorientierten Kurzanleitungen für einen Kunden <text:span text:style-name="T19"/></text:p>
      <text:p text:style-name="P30">Sprache(n): Englisch <text:span text:style-name="T19"/></text:p>
      <text:p text:style-name="P30">Betriebssystem(e): Windows <text:span text:style-name="T19"/></text:p>
      <text:p text:style-name="P30">Eingesetzte Programme: HTML-Help-Workshop, HTML-Editor, Grafikprogramm, Browser</text:p>
      <text:p text:style-name="P16"><draw:line text:anchor-type="char" draw:z-index="16" draw:name="Form38" draw:style-name="gr1" draw:text-style-name="P2" svg:x1="0.012cm" svg:y1="-0.132cm" svg:x2="17.018cm" svg:y2="-0.132cm"><text:p/></draw:line></text:p>
      <text:p text:style-name="P30">Juli 2004 – August 2005<text:tab/><text:tab/><text:tab/><text:tab/><text:tab/><text:tab/><text:tab/><text:tab/><text:tab/> <text:s text:c="4"/>Frankfurt/Main<text:span text:style-name="T19"/></text:p>
      <text:p text:style-name="P30">Branche/Bereich: Software-Entwicklung<text:span text:style-name="T19"/></text:p>
      <text:p text:style-name="P30">Projekt(e):Umsetzung der vorhandenen Online-Hilfen (als Teilprojekte) ins HTML-Format als<text:line-break/><text:tab/> <text:s text:c="5"/>Vorbereitung des nächsten Releases (Produkt: Plattform-Software mit Modulen) <text:span text:style-name="T19"/></text:p>
      <text:p text:style-name="P30">Sprache(n): Deutsch <text:span text:style-name="T19"/></text:p>
      <text:p text:style-name="P30">Betriebssystem(e): Windows <text:span text:style-name="T19"/></text:p>
      <text:p text:style-name="P30">Eingesetzte Programme: HTML-Help-Workshop, HTML-Editor, Grafikprogramm, Browser</text:p>
      <text:p text:style-name="P16"><draw:line text:anchor-type="char" draw:z-index="17" draw:name="Form39" draw:style-name="gr1" draw:text-style-name="P2" svg:x1="0.012cm" svg:y1="-0.093cm" svg:x2="17.018cm" svg:y2="-0.093cm"><text:p/></draw:line></text:p>
      <text:p text:style-name="P30">November 2003 – August 2005<text:tab/><text:tab/><text:tab/><text:tab/><text:tab/><text:tab/><text:tab/><text:tab/> <text:s text:c="4"/>Frankfurt/Main<text:span text:style-name="T19"/></text:p>
      <text:p text:style-name="P30">Branche/Bereich: Software-Entwicklung<text:span text:style-name="T19"/></text:p>
      <text:p text:style-name="P30">Projekt(e): diverse <text:span text:style-name="T19"/></text:p>
      <text:list text:style-name="WW8Num9">
        <text:list-item>
          <text:p text:style-name="P41" loext:marker-style-name="T19">Umsetzung und redaktionelle Bearbeitung einer Online-Hilfe (HTML-Format) <text:span text:style-name="T19"/></text:p>
        </text:list-item>
        <text:list-item>
          <text:p text:style-name="P41" loext:marker-style-name="T19">Entwicklung eines neuen Designs für die Online-Hilfe<text:span text:style-name="T19"/></text:p>
        </text:list-item>
        <text:list-item>
          <text:p text:style-name="P42" loext:marker-style-name="T19">Einarbeitung der notwendigen Änderungen, Ergänzungen und Neuerungen<text:span text:style-name="T19"/></text:p>
        </text:list-item>
      </text:list>
      <text:p text:style-name="P38">Sprache(n): Deutsch <text:span text:style-name="T19"/></text:p>
      <text:p text:style-name="P30">Betriebssystem(e): Windows <text:span text:style-name="T19"/></text:p>
      <text:p text:style-name="P30">Eingesetzte Programme: HTML-Help-Workshop, HTML-Editor, Grafikprogramm, Browser</text:p>
      <text:p text:style-name="P16"><draw:line text:anchor-type="char" draw:z-index="18" draw:name="Form40" draw:style-name="gr1" draw:text-style-name="P2" svg:x1="0.032cm" svg:y1="-0.097cm" svg:x2="17.038cm" svg:y2="-0.097cm"><text:p/></draw:line></text:p>
      <text:p text:style-name="P30">Seit November 2003 <text:tab/><text:tab/><text:tab/><text:tab/><text:tab/><text:tab/><text:tab/><text:tab/><text:tab/> Frankfurt/Main<text:span text:style-name="T19"/></text:p>
      <text:p text:style-name="P30">Selbstständig im Bereich Dokumentation von Hard- und Software<text:span text:style-name="T1"/></text:p>
      <text:p text:style-name="P3"/>
      <text:p text:style-name="P3"/>
      <text:p text:style-name="P43"><draw:line text:anchor-type="char" draw:z-index="32" draw:name="Form41" draw:style-name="gr1" draw:text-style-name="P2" svg:x1="0.016cm" svg:y1="-0.085cm" svg:x2="17.022cm" svg:y2="-0.085cm"><text:p/></draw:line>Auflistung der Dauer der freiberuflichen Projekte</text:p>
      <text:p text:style-name="P44"><draw:line text:anchor-type="char" draw:z-index="60" draw:name="Form5" draw:style-name="gr1" draw:text-style-name="P2" svg:x1="-0.011cm" svg:y1="-0.148cm" svg:x2="16.995cm" svg:y2="-0.148cm"><text:p/></draw:line></text:p>
      <text:p text:style-name="Text_20_body">Die Projekte bei den einzelnen Kunden wurden im Hinblick auf die Projektdauer zusammengefasst. Beachten Sie, dass sich die Geschäftsbeziehungen teilweise über mehrere Jahre erstrecken bzw. dass Projekte mitunter auch parallel liefen.</text:p>
      <table:table table:name="Tabelle1" table:style-name="Tabelle1">
        <table:table-column table:style-name="Tabelle1.A"/>
        <table:table-column table:style-name="Tabelle1.B"/>
        <table:table-column table:style-name="Tabelle1.C"/>
        <table:table-row table:style-name="Tabelle1.1">
          <table:table-cell table:style-name="Tabelle1.A1" office:value-type="string">
            <text:p text:style-name="Table_20_Contents">Dauer<text:line-break/>(Monate)</text:p>
          </table:table-cell>
          <table:table-cell table:style-name="Tabelle1.A1" office:value-type="string">
            <text:p text:style-name="Table_20_Contents">Projekt</text:p>
          </table:table-cell>
          <table:table-cell table:style-name="Tabelle1.C1" office:value-type="string">
            <text:p text:style-name="Table_20_Contents">Ort</text:p>
          </table:table-cell>
        </table:table-row>
        <table:table-row table:style-name="Tabelle1.1">
          <table:table-cell table:style-name="Tabelle1.A2" office:value-type="string">
            <text:p text:style-name="P45">60</text:p>
          </table:table-cell>
          <table:table-cell table:style-name="Tabelle1.A2" office:value-type="string">
            <text:p text:style-name="Standard"><text:span text:style-name="T22">Flugsicherungssystem für Kasachstan und andere Endkunden / Systemtest</text:span></text:p>
          </table:table-cell>
          <table:table-cell table:style-name="Tabelle1.C2" office:value-type="string">
            <text:p text:style-name="P46">Langen</text:p>
          </table:table-cell>
        </table:table-row>
        <table:table-row table:style-name="Tabelle1.1">
          <table:table-cell table:style-name="Tabelle1.A2" office:value-type="string">
            <text:p text:style-name="P45">58</text:p>
          </table:table-cell>
          <table:table-cell table:style-name="Tabelle1.A2" office:value-type="string">
            <text:p text:style-name="P46">NGN-Plattform für Telefonie</text:p>
          </table:table-cell>
          <table:table-cell table:style-name="Tabelle1.C2" office:value-type="string">
            <text:p text:style-name="P46">Frankfurt am Main</text:p>
          </table:table-cell>
        </table:table-row>
        <table:table-row table:style-name="Tabelle1.1">
          <table:table-cell table:style-name="Tabelle1.A2" office:value-type="string">
            <text:p text:style-name="P45">54</text:p>
          </table:table-cell>
          <table:table-cell table:style-name="Tabelle1.A2" office:value-type="string">
            <text:p text:style-name="P47">diverse Projekte für einen Hardware-Hersteller </text:p>
          </table:table-cell>
          <table:table-cell table:style-name="Tabelle1.C2" office:value-type="string">
            <text:p text:style-name="P47">Eschborn</text:p>
          </table:table-cell>
        </table:table-row>
        <table:table-row table:style-name="Tabelle1.1">
          <table:table-cell table:style-name="Tabelle1.A2" office:value-type="string">
            <text:p text:style-name="P45">28</text:p>
          </table:table-cell>
          <table:table-cell table:style-name="Tabelle1.A2" office:value-type="string">
            <text:p text:style-name="P46">Redaktion Datenbank-Handbuch</text:p>
          </table:table-cell>
          <table:table-cell table:style-name="Tabelle1.C2" office:value-type="string">
            <text:p text:style-name="P46">Wiesbaden</text:p>
          </table:table-cell>
        </table:table-row>
        <table:table-row table:style-name="Tabelle1.1">
          <table:table-cell table:style-name="Tabelle1.A2" office:value-type="string">
            <text:p text:style-name="P45">24</text:p>
          </table:table-cell>
          <table:table-cell table:style-name="Tabelle1.A2" office:value-type="string">
            <text:p text:style-name="P46">diverse Projekte für einen Software-Hersteller</text:p>
          </table:table-cell>
          <table:table-cell table:style-name="Tabelle1.C2" office:value-type="string">
            <text:p text:style-name="P46">Frankfurt am Main</text:p>
          </table:table-cell>
        </table:table-row>
        <table:table-row table:style-name="Tabelle1.1">
          <table:table-cell table:style-name="Tabelle1.A2" office:value-type="string">
            <text:p text:style-name="P45">20</text:p>
          </table:table-cell>
          <table:table-cell table:style-name="Tabelle1.A2" office:value-type="string">
            <text:p text:style-name="P46">Flugsicherungssystem für Kanada</text:p>
          </table:table-cell>
          <table:table-cell table:style-name="Tabelle1.C2" office:value-type="string">
            <text:p text:style-name="P46">Langen</text:p>
          </table:table-cell>
        </table:table-row>
        <table:table-row table:style-name="Tabelle1.1">
          <table:table-cell table:style-name="Tabelle1.A2" office:value-type="string">
            <text:p text:style-name="P45">15</text:p>
          </table:table-cell>
          <table:table-cell table:style-name="Tabelle1.A2" office:value-type="string">
            <text:p text:style-name="P46">Handbuch für Gerät</text:p>
          </table:table-cell>
          <table:table-cell table:style-name="Tabelle1.C2" office:value-type="string">
            <text:p text:style-name="P46">Schweinfurt/Frankfurt am Main</text:p>
          </table:table-cell>
        </table:table-row>
        <table:table-row table:style-name="Tabelle1.1">
          <table:table-cell table:style-name="Tabelle1.A2" office:value-type="string">
            <text:p text:style-name="P45">12</text:p>
          </table:table-cell>
          <table:table-cell table:style-name="Tabelle1.A2" office:value-type="string">
            <text:p text:style-name="P46">diverse Projekte für einen Software-Hersteller</text:p>
          </table:table-cell>
          <table:table-cell table:style-name="Tabelle1.C2" office:value-type="string">
            <text:p text:style-name="P46">Zirndorf/Frankfurt am Main</text:p>
          </table:table-cell>
        </table:table-row>
        <table:table-row table:style-name="Tabelle1.1">
          <table:table-cell table:style-name="Tabelle1.A2" office:value-type="string">
            <text:p text:style-name="P45">12</text:p>
          </table:table-cell>
          <table:table-cell table:style-name="Tabelle1.A2" office:value-type="string">
            <text:p text:style-name="P46">Webportal für die Deutsche Post</text:p>
          </table:table-cell>
          <table:table-cell table:style-name="Tabelle1.C2" office:value-type="string">
            <text:p text:style-name="P46">Köln</text:p>
          </table:table-cell>
        </table:table-row>
        <table:table-row table:style-name="Tabelle1.1">
          <table:table-cell table:style-name="Tabelle1.A2" office:value-type="string">
            <text:p text:style-name="P45">8</text:p>
          </table:table-cell>
          <table:table-cell table:style-name="Tabelle1.A2" office:value-type="string">
            <text:p text:style-name="P47">Restrukturierung und Überarbeitung von Standard Operation Procedures</text:p>
          </table:table-cell>
          <table:table-cell table:style-name="Tabelle1.C2" office:value-type="string">
            <text:p text:style-name="P47">Ingelheim</text:p>
          </table:table-cell>
        </table:table-row>
        <table:table-row table:style-name="Tabelle1.1">
          <table:table-cell table:style-name="Tabelle1.A2" office:value-type="string">
            <text:p text:style-name="P45">8</text:p>
          </table:table-cell>
          <table:table-cell table:style-name="Tabelle1.A2" office:value-type="string">
            <text:p text:style-name="P46">Handbücher, Fachkonzept, redaktionelle Arbeiten</text:p>
          </table:table-cell>
          <table:table-cell table:style-name="Tabelle1.C2" office:value-type="string">
            <text:p text:style-name="P46">Münster</text:p>
          </table:table-cell>
        </table:table-row>
        <table:table-row table:style-name="Tabelle1.1">
          <table:table-cell table:style-name="Tabelle1.A2" office:value-type="string">
            <text:p text:style-name="P45">7</text:p>
          </table:table-cell>
          <table:table-cell table:style-name="Tabelle1.A2" office:value-type="string">
            <text:p text:style-name="P46">diverse Projekte für einen Software-Hersteller </text:p>
          </table:table-cell>
          <table:table-cell table:style-name="Tabelle1.C2" office:value-type="string">
            <text:p text:style-name="P46">Dinkelsbühl/Frankfurt am Main</text:p>
          </table:table-cell>
        </table:table-row>
        <table:table-row table:style-name="Tabelle1.1">
          <table:table-cell table:style-name="Tabelle1.A2" office:value-type="string">
            <text:p text:style-name="P45">6</text:p>
          </table:table-cell>
          <table:table-cell table:style-name="Tabelle1.A2" office:value-type="string">
            <text:p text:style-name="P46">Online-Hilfe</text:p>
          </table:table-cell>
          <table:table-cell table:style-name="Tabelle1.C2" office:value-type="string">
            <text:p text:style-name="P46">Düsseldorf</text:p>
          </table:table-cell>
        </table:table-row>
        <table:table-row table:style-name="Tabelle1.1">
          <table:table-cell table:style-name="Tabelle1.A2" office:value-type="string">
            <text:p text:style-name="P45">5</text:p>
          </table:table-cell>
          <table:table-cell table:style-name="Tabelle1.A2" office:value-type="string">
            <text:p text:style-name="P46">diverse Projekte für einen Software-Hersteller</text:p>
          </table:table-cell>
          <table:table-cell table:style-name="Tabelle1.C2" office:value-type="string">
            <text:p text:style-name="P46">Irland/Frankfurt am Main</text:p>
          </table:table-cell>
        </table:table-row>
        <table:table-row table:style-name="Tabelle1.1">
          <table:table-cell table:style-name="Tabelle1.A2" office:value-type="string">
            <text:p text:style-name="P45">4</text:p>
          </table:table-cell>
          <table:table-cell table:style-name="Tabelle1.A2" office:value-type="string">
            <text:p text:style-name="P46">Evaluierung einer neuen Wiki-Version/von Plugins</text:p>
          </table:table-cell>
          <table:table-cell table:style-name="Tabelle1.C2" office:value-type="string">
            <text:p text:style-name="P46">Karlsruhe</text:p>
          </table:table-cell>
        </table:table-row>
        <table:table-row table:style-name="Tabelle1.1">
          <table:table-cell table:style-name="Tabelle1.A2" office:value-type="string">
            <text:p text:style-name="P45">4</text:p>
          </table:table-cell>
          <table:table-cell table:style-name="Tabelle1.A2" office:value-type="string">
            <text:p text:style-name="P46">Datenverschlüsselung/Sicherheit auf mobilen Geräten</text:p>
          </table:table-cell>
          <table:table-cell table:style-name="Tabelle1.C2" office:value-type="string">
            <text:p text:style-name="P46">Frankfurt am Main</text:p>
          </table:table-cell>
        </table:table-row>
        <table:table-row table:style-name="Tabelle1.1">
          <table:table-cell table:style-name="Tabelle1.A2" office:value-type="string">
            <text:p text:style-name="P45">3</text:p>
          </table:table-cell>
          <table:table-cell table:style-name="Tabelle1.A2" office:value-type="string">
            <text:p text:style-name="P47">Dokumentation eines Zugriffssystems / Arbeiten am internen WIKI</text:p>
          </table:table-cell>
          <table:table-cell table:style-name="Tabelle1.C2" office:value-type="string">
            <text:p text:style-name="P47">Frankfurt am Main</text:p>
          </table:table-cell>
        </table:table-row>
        <table:table-row table:style-name="Tabelle1.1">
          <table:table-cell table:style-name="Tabelle1.A2" office:value-type="string">
            <text:p text:style-name="P45">2</text:p>
          </table:table-cell>
          <table:table-cell table:style-name="Tabelle1.A2" office:value-type="string">
            <text:p text:style-name="P47">Online-Hilfe für Anwendung</text:p>
          </table:table-cell>
          <table:table-cell table:style-name="Tabelle1.C2" office:value-type="string">
            <text:p text:style-name="P47">Eschborn</text:p>
          </table:table-cell>
        </table:table-row>
        <table:table-row table:style-name="Tabelle1.1">
          <table:table-cell table:style-name="Tabelle1.A2" office:value-type="string">
            <text:p text:style-name="P45">2</text:p>
          </table:table-cell>
          <table:table-cell table:style-name="Tabelle1.A2" office:value-type="string">
            <text:p text:style-name="P47">Handbuch für Gerät</text:p>
          </table:table-cell>
          <table:table-cell table:style-name="Tabelle1.C2" office:value-type="string">
            <text:p text:style-name="P47">Wörth a.d.D./Frankfurt am Main</text:p>
          </table:table-cell>
        </table:table-row>
        <table:table-row table:style-name="Tabelle1.1">
          <table:table-cell table:style-name="Tabelle1.A2" office:value-type="string">
            <text:p text:style-name="P45">2</text:p>
          </table:table-cell>
          <table:table-cell table:style-name="Tabelle1.A2" office:value-type="string">
            <text:p text:style-name="P47">Testkonzeption Status</text:p>
          </table:table-cell>
          <table:table-cell table:style-name="Tabelle1.C2" office:value-type="string">
            <text:p text:style-name="P47">Frankfurt am Main</text:p>
          </table:table-cell>
        </table:table-row>
        <table:table-row table:style-name="Tabelle1.1">
          <table:table-cell table:style-name="Tabelle1.A2" office:value-type="string">
            <text:p text:style-name="P45">1</text:p>
          </table:table-cell>
          <table:table-cell table:style-name="Tabelle1.A2" office:value-type="string">
            <text:p text:style-name="P47">E-Learning Fit for MiFID </text:p>
          </table:table-cell>
          <table:table-cell table:style-name="Tabelle1.C2" office:value-type="string">
            <text:p text:style-name="P47">Frankfurt am Main</text:p>
          </table:table-cell>
        </table:table-row>
        <table:table-row table:style-name="Tabelle1.1">
          <table:table-cell table:style-name="Tabelle1.A2" office:value-type="string">
            <text:p text:style-name="P45">1</text:p>
          </table:table-cell>
          <table:table-cell table:style-name="Tabelle1.A2" office:value-type="string">
            <text:p text:style-name="P47">Benutzerhandbuch zu einer neuen Schnittstelle</text:p>
          </table:table-cell>
          <table:table-cell table:style-name="Tabelle1.C2" office:value-type="string">
            <text:p text:style-name="P47">Frankfurt am Main</text:p>
          </table:table-cell>
        </table:table-row>
        <table:table-row table:style-name="Tabelle1.1">
          <table:table-cell table:style-name="Tabelle1.A2" office:value-type="string">
            <text:p text:style-name="P45">1</text:p>
          </table:table-cell>
          <table:table-cell table:style-name="Tabelle1.A2" office:value-type="string">
            <text:p text:style-name="P47">Kundenspezifische Anpassung eines Handbuchs</text:p>
          </table:table-cell>
          <table:table-cell table:style-name="Tabelle1.C2" office:value-type="string">
            <text:p text:style-name="P47">Bamberg/Frankfurt am Main</text:p>
          </table:table-cell>
        </table:table-row>
        <table:table-row table:style-name="Tabelle1.1">
          <table:table-cell table:style-name="Tabelle1.A2" office:value-type="string">
            <text:p text:style-name="P45">1</text:p>
          </table:table-cell>
          <table:table-cell table:style-name="Tabelle1.A2" office:value-type="string">
            <text:p text:style-name="P47">Dozent: Projektdokumentation mit LaTeX</text:p>
          </table:table-cell>
          <table:table-cell table:style-name="Tabelle1.C2" office:value-type="string">
            <text:p text:style-name="P47">Regensburg/Frankfurt am Main</text:p>
          </table:table-cell>
        </table:table-row>
      </table:table>
      <text:p text:style-name="Text_20_body"/>
      <text:p text:style-name="P48">beruflicher werdegang: tätigkeiten als angestellter </text:p>
      <text:p text:style-name="P30"><draw:line text:anchor-type="char" draw:z-index="29" draw:name="Form42" draw:style-name="gr1" draw:text-style-name="P2" svg:x1="-0.007cm" svg:y1="-0.215cm" svg:x2="16.999cm" svg:y2="-0.215cm"><text:p/></draw:line>Februar 2002 - März 2003<text:tab/><text:tab/><text:tab/><text:tab/><text:tab/><text:tab/><text:tab/><text:tab/> <text:s text:c="5"/>Frankfurt/Main<text:span text:style-name="T19"/></text:p>
      <text:p text:style-name="P30">Branche/Bereich: Individualsoftware <text:span text:style-name="T19"/></text:p>
      <text:p text:style-name="P30">Produkt(e): Gerätetreiber und Anwendungssoftware im Bankenbereich/Geldautomaten <text:span text:style-name="T19"/></text:p>
      <text:p text:style-name="P30">Position: Festanstellung als System- und Software-Tester <text:span text:style-name="T19"/></text:p>
      <text:p text:style-name="P30">Aufgabe(n): <text:span text:style-name="T19"/></text:p>
      <text:list text:style-name="WW8Num10">
        <text:list-item>
          <text:p text:style-name="P49" loext:marker-style-name="T19">Testen von Systemen und Software für Geldausgabegeräte und Zubehör <text:span text:style-name="T19"/></text:p>
        </text:list-item>
        <text:list-item>
          <text:p text:style-name="P49" loext:marker-style-name="T19">Qualitätssicherung der Software und von Drucksachen<text:span text:style-name="T19"/></text:p>
        </text:list-item>
        <text:list-item>
          <text:p text:style-name="P49" loext:marker-style-name="T19">Entwicklung und Verbesserung von Testumgebungen<text:span text:style-name="T19"/></text:p>
        </text:list-item>
        <text:list-item>
          <text:p text:style-name="P49" loext:marker-style-name="T19">Vorbereiten von Testumgebungen und Erstellen von Testdokumentationen<text:span text:style-name="T19"/></text:p>
        </text:list-item>
        <text:list-item>
          <text:p text:style-name="P49" loext:marker-style-name="T19">Erstellen von Software-Dokumentationen und Online-Hilfen<text:span text:style-name="T19"/></text:p>
        </text:list-item>
        <text:list-item>
          <text:p text:style-name="P49" loext:marker-style-name="T19">Durchführung von Tests bei Kunden<text:span text:style-name="T19"/></text:p>
        </text:list-item>
      </text:list>
      <text:p text:style-name="P38">Sprache(n): Deutsch <text:span text:style-name="T19"/></text:p>
      <text:p text:style-name="P30">Betriebssystem(e): Windows, OS/2 <text:span text:style-name="T19"/></text:p>
      <text:p text:style-name="P30">Eingesetzte Programme: HTML-Help-Workshop, HTML-Editor, Grafikprogramm, Browser</text:p>
      <text:p text:style-name="P16"><draw:line text:anchor-type="char" draw:z-index="19" draw:name="Form43" draw:style-name="gr1" draw:text-style-name="P2" svg:x1="-0.007cm" svg:y1="-0.123cm" svg:x2="16.999cm" svg:y2="-0.123cm"><text:p/></draw:line><draw:line text:anchor-type="char" draw:z-index="52" draw:name="Form44" draw:style-name="gr1" draw:text-style-name="P2" svg:x1="-0.007cm" svg:y1="11.878cm" svg:x2="16.999cm" svg:y2="11.878cm"><text:p/></draw:line></text:p>
      <text:p text:style-name="P30">Dezember 2000 - Januar 2002<text:tab/><text:tab/><text:tab/><text:tab/><text:tab/><text:tab/><text:tab/><text:tab/> <text:s text:c="9"/>Schwalbach<text:span text:style-name="T19"/></text:p>
      <text:p text:style-name="P30">Branche/Bereich: Software-Entwicklung <text:span text:style-name="T19"/></text:p>
      <text:p text:style-name="P30">Produkt(e): Content-Management-Systeme <text:span text:style-name="T19"/></text:p>
      <text:p text:style-name="P30">Position: Festanstellung als Technical writer und Qualitätssicherer <text:span text:style-name="T19"/></text:p>
      <text:p text:style-name="P30">Aufgabe(n): <text:span text:style-name="T19"/></text:p>
      <text:list text:style-name="WW8Num11">
        <text:list-item>
          <text:p text:style-name="P50" loext:marker-style-name="T19">Erstellen von Dokumentationen (Handbücher, Anleitungen, Online-Hilfe) <text:span text:style-name="T19"/></text:p>
        </text:list-item>
        <text:list-item>
          <text:p text:style-name="P50" loext:marker-style-name="T19">Erarbeiten von neuen Konzepten für die Dokumentation von Software <text:span text:style-name="T19"/></text:p>
        </text:list-item>
        <text:list-item>
          <text:p text:style-name="P50" loext:marker-style-name="T19">Qualitätssicherung für die Software <text:span text:style-name="T19"/></text:p>
        </text:list-item>
        <text:list-item>
          <text:p text:style-name="P50" loext:marker-style-name="T19">Qualitätssicherung von Drucksachen <text:span text:style-name="T19"/></text:p>
        </text:list-item>
        <text:list-item>
          <text:p text:style-name="P50" loext:marker-style-name="T19">Internationalisierung der Software <text:span text:style-name="T19"/></text:p>
        </text:list-item>
        <text:list-item>
          <text:p text:style-name="P51" loext:marker-style-name="T19">Organisation und Überwachung des Drucks der Handbücher <text:span text:style-name="T19"/></text:p>
        </text:list-item>
      </text:list>
      <text:p text:style-name="P38">Sprache(n): Deutsch, Englisch <text:span text:style-name="T19"/></text:p>
      <text:p text:style-name="P38">Betriebssystem(e): Windows <text:span text:style-name="T19"/></text:p>
      <text:p text:style-name="P30">Eingesetzte Programme: HTML-Help-Workshop, HTML-Editor, Java, Grafikprogramm, Browser,<text:line-break/><text:tab/><text:tab/><text:tab/> <text:s text:c="4"/>LaTeX-Editor, ColdFusion<text:span text:style-name="T20"/></text:p>
      <text:p text:style-name="P16"/>
      <text:p text:style-name="P30"><text:soft-page-break/>Oktober 1998 - November 2000<text:tab/><text:tab/><text:tab/><text:tab/><text:tab/><text:tab/><text:tab/><text:tab/><text:tab/> <text:s/>Eschborn<text:span text:style-name="T19"/></text:p>
      <text:p text:style-name="P30">Branche/Bereich: Software-Entwicklung <text:span text:style-name="T19"/></text:p>
      <text:p text:style-name="P30">Produkt(e): Log-File-Analyser für Web-, Shop-und Streaming-Server <text:span text:style-name="T19"/></text:p>
      <text:p text:style-name="P30">Position: Festanstellung für Qualitätssicherung/-management und Dokumentation der Software <text:span text:style-name="T19"/></text:p>
      <text:p text:style-name="P30">Aufgabe(n): <text:span text:style-name="T19"/></text:p>
      <text:list text:style-name="WW8Num12">
        <text:list-item>
          <text:p text:style-name="P52" loext:marker-style-name="T19">Qualitätssicherung/-management <text:span text:style-name="T19"/></text:p>
        </text:list-item>
        <text:list-item>
          <text:p text:style-name="P52" loext:marker-style-name="T19">Dokumentation der Software (GUI, Online-Hilfen, Handbücher)<text:span text:style-name="T19"/></text:p>
        </text:list-item>
        <text:list-item>
          <text:p text:style-name="P53" loext:marker-style-name="T19">Qualitätssicherung von Drucksachen<text:span text:style-name="T19"/></text:p>
        </text:list-item>
      </text:list>
      <text:p text:style-name="P38">Zusätzliche Aufgaben:<text:span text:style-name="T19"/></text:p>
      <text:list text:continue-numbering="true" text:style-name="WW8Num12">
        <text:list-item>
          <text:p text:style-name="P52" loext:marker-style-name="T19">Projektmanager für die Lokalisierung und Internationalisierung der Software <text:span text:style-name="T19"/></text:p>
        </text:list-item>
        <text:list-item>
          <text:p text:style-name="P54" loext:marker-style-name="T19">Ab Sommer 1999:<text:line-break/>Erfolgreicher Aufbau einer Abteilung für Lokalisierung und Internationalisierung <text:span text:style-name="T19"/></text:p>
        </text:list-item>
        <text:list-item>
          <text:p text:style-name="P52" loext:marker-style-name="T19">Leitung der neuen Abteilung (5 Personen)<text:span text:style-name="T19"/></text:p>
        </text:list-item>
        <text:list-item>
          <text:p text:style-name="P52" loext:marker-style-name="T19">Koordination der Übersetzungen zwischen internen und externen Übersetzern <text:span text:style-name="T19"/></text:p>
        </text:list-item>
      </text:list>
      <text:p text:style-name="P38">Sprache(n): Deutsch, Englisch <text:span text:style-name="T19"/></text:p>
      <text:p text:style-name="P30">Betriebssystem(e): Windows <text:span text:style-name="T19"/></text:p>
      <text:p text:style-name="P30">Eingesetzte Programme: LaTeX-Editor, HTML-Help-Workshop, HTML-Editor, Browser, Trados,<text:line-break/><text:tab/><text:tab/><text:tab/> <text:s text:c="3"/>Grafikprogramm, Resource-Editor, Visual Source Safe, Help Workshop</text:p>
      <text:p text:style-name="P16"><draw:line text:anchor-type="char" draw:z-index="20" draw:name="Form45" draw:style-name="gr1" draw:text-style-name="P2" svg:x1="-0.007cm" svg:y1="-0.058cm" svg:x2="16.999cm" svg:y2="-0.058cm"><text:p/></draw:line></text:p>
      <text:p text:style-name="P30">Mai 1997 - Juni 1998<text:tab/><text:tab/><text:tab/><text:tab/><text:tab/><text:tab/><text:tab/><text:tab/><text:tab/><text:tab/> <text:s text:c="5"/>Berlin<text:span text:style-name="T19"/></text:p>
      <text:p text:style-name="P30">Branche/Bereich: Öffentlicher Dienst <text:span text:style-name="T19"/></text:p>
      <text:p text:style-name="P30">Position: Befristeter Arbeitsvertrag als Bibliothekar im Informationsdienst <text:span text:style-name="T19"/></text:p>
      <text:p text:style-name="P30">Aufgabe(n): <text:span text:style-name="T19"/></text:p>
      <text:list text:style-name="WW8Num13">
        <text:list-item>
          <text:p text:style-name="P55" loext:marker-style-name="T19">Allgemeine Auskunft<text:span text:style-name="T19"/></text:p>
        </text:list-item>
        <text:list-item>
          <text:p text:style-name="P55" loext:marker-style-name="T19">Auskunft im Bereich Literatur, Reisen und General Interest <text:span text:style-name="T19"/></text:p>
        </text:list-item>
        <text:list-item>
          <text:p text:style-name="P55" loext:marker-style-name="T19">Auskunft im Bereich Recht, Wirtschaft und Technik <text:span text:style-name="T19"/></text:p>
        </text:list-item>
        <text:list-item>
          <text:p text:style-name="P55" loext:marker-style-name="T19">Recherchen für Benutzer in Datenbanken und im Internet <text:span text:style-name="T19"/></text:p>
        </text:list-item>
        <text:list-item>
          <text:p text:style-name="P55" loext:marker-style-name="T19">Administration des CD-ROM-Informations-Netzwerks an 3 Bibliotheksstandorten <text:span text:style-name="T19"/></text:p>
        </text:list-item>
        <text:list-item>
          <text:p text:style-name="P56" loext:marker-style-name="T3">Lektorat für Bücher und andere Medien im Bereich Allgemeine Auskunft <text:span text:style-name="T3"/></text:p>
        </text:list-item>
      </text:list>
      <text:p text:style-name="P48">beruflicher werdegang: freiberufliche tätigkeiten als student </text:p>
      <text:p text:style-name="P30"><draw:line text:anchor-type="char" draw:z-index="28" draw:name="Form46" draw:style-name="gr1" draw:text-style-name="P2" svg:x1="-0.034cm" svg:y1="-0.139cm" svg:x2="16.972cm" svg:y2="-0.139cm"><text:p/></draw:line>April 1997<text:tab/><text:tab/><text:tab/><text:tab/><text:tab/><text:tab/><text:tab/><text:tab/><text:tab/><text:tab/><text:tab/> <text:s text:c="6"/>Berlin<text:span text:style-name="T19"/></text:p>
      <text:p text:style-name="P30">Forschungsauftrag: Analyse der Internet-Benutzung der Datenbank „Berufliche Bildung“</text:p>
      <text:p text:style-name="P16"><draw:line text:anchor-type="char" draw:z-index="21" draw:name="Form47" draw:style-name="gr1" draw:text-style-name="P2" svg:x1="-0.016cm" svg:y1="-0.187cm" svg:x2="16.99cm" svg:y2="-0.187cm"><text:p/></draw:line></text:p>
      <text:p text:style-name="P30">November 1996<text:tab/><text:tab/><text:tab/><text:tab/><text:tab/><text:tab/><text:tab/><text:tab/><text:tab/><text:tab/><text:tab/> <text:s text:c="6"/>Berlin<text:span text:style-name="T19"/></text:p>
      <text:p text:style-name="P30">Werkvertrag:Auswertung der Datenbanken „Kurs Direkt“ und „Weiterbildungs-Informationssystem (WIS)“ nach Lehrgängen für ausbildende Fachkräfte </text:p>
      <text:p text:style-name="P16"><draw:line text:anchor-type="char" draw:z-index="22" draw:name="Form48" draw:style-name="gr1" draw:text-style-name="P2" svg:x1="-0.018cm" svg:y1="-0.125cm" svg:x2="16.988cm" svg:y2="-0.125cm"><text:p/></draw:line></text:p>
      <text:p text:style-name="P30">Mai 1996 - Mai 1997<text:tab/><text:tab/><text:tab/><text:tab/><text:tab/><text:tab/><text:tab/><text:tab/><text:tab/><text:tab/> <text:s text:c="6"/>Berlin<text:span text:style-name="T19"/></text:p>
      <text:p text:style-name="P30">Werkvertrag: Erstellung des Handbuchs Erziehungswissenschaft, online und als druckfertiges Manuskript </text:p>
      <text:p text:style-name="P16"><draw:line text:anchor-type="char" draw:z-index="23" draw:name="Form49" draw:style-name="gr1" draw:text-style-name="P2" svg:x1="0.004cm" svg:y1="-0.099cm" svg:x2="17.01cm" svg:y2="-0.099cm"><text:p/></draw:line></text:p>
      <text:p text:style-name="P30">Mai 1996 - Mai 1997<text:tab/><text:tab/><text:tab/><text:tab/><text:tab/><text:tab/><text:tab/><text:tab/><text:tab/><text:tab/> <text:s text:c="6"/>Berlin<text:span text:style-name="T19"/></text:p>
      <text:p text:style-name="P30">Mitarbeit an Konzept, Entwurf und Entwicklung des Deutschen Bildungsservers </text:p>
      <text:p text:style-name="P16"><draw:line text:anchor-type="char" draw:z-index="24" draw:name="Form50" draw:style-name="gr1" draw:text-style-name="P2" svg:x1="0.019cm" svg:y1="-0.122cm" svg:x2="17.025cm" svg:y2="-0.122cm"><text:p/></draw:line></text:p>
      <text:p text:style-name="P30">März - April 1996 <text:tab/><text:tab/><text:tab/><text:tab/><text:tab/><text:tab/><text:tab/><text:tab/><text:tab/><text:tab/> <text:s text:c="6"/>Berlin<text:span text:style-name="T19"/></text:p>
      <text:p text:style-name="Text_20_body"><text:span text:style-name="T19">Werkvertrag: Erstellung des Handbuchs zur Datenbank „Berufliche Bildung“ (</text:span><text:span text:style-name="T23">ISBN 3-7639-0714-9)</text:span><text:span text:style-name="T19"> </text:span></text:p>
      <text:p text:style-name="P16"><draw:line text:anchor-type="char" draw:z-index="25" draw:name="Form51" draw:style-name="gr1" draw:text-style-name="P2" svg:x1="-0.019cm" svg:y1="-0.123cm" svg:x2="16.987cm" svg:y2="-0.123cm"><text:p/></draw:line></text:p>
      <text:p text:style-name="P30">Februar - März 1996<text:tab/><text:tab/><text:tab/><text:tab/><text:tab/><text:tab/><text:tab/><text:tab/><text:tab/><text:tab/> <text:s text:c="4"/>Berlin<text:span text:style-name="T19"/></text:p>
      <text:p text:style-name="P30">Vertrag als studentische Hilfskraft „Vorbereitung Deutscher Bildungsserver“ </text:p>
      <text:p text:style-name="P16"><draw:line text:anchor-type="char" draw:z-index="26" draw:name="Form52" draw:style-name="gr1" draw:text-style-name="P2" svg:x1="0.019cm" svg:y1="-0.122cm" svg:x2="17.025cm" svg:y2="-0.122cm"><text:p/></draw:line></text:p>
      <text:p text:style-name="P30">Oktober 1994 - Mai 1995<text:tab/><text:tab/><text:tab/><text:tab/><text:tab/><text:tab/><text:tab/><text:tab/> <text:s text:c="10"/>Hannover<text:span text:style-name="T19"/></text:p>
      <text:p text:style-name="P30">Vertrag als studentischer Bibliothekar (Bibliothek der FH Hannover)</text:p>
      <text:p text:style-name="P16"><draw:line text:anchor-type="char" draw:z-index="27" draw:name="Form53" draw:style-name="gr1" draw:text-style-name="P2" svg:x1="0.019cm" svg:y1="-0.176cm" svg:x2="17.025cm" svg:y2="-0.176cm"><text:p/></draw:line></text:p>
      <text:p text:style-name="P30">Oktober 1992 - Mai 1995<text:tab/><text:tab/><text:tab/><text:tab/><text:tab/><text:tab/><text:tab/><text:tab/> <text:s text:c="10"/>Hannover</text:p>
      <text:p text:style-name="P30"><draw:line text:anchor-type="char" draw:z-index="48" draw:name="Form54" draw:style-name="gr1" draw:text-style-name="P2" svg:x1="0.019cm" svg:y1="0.713cm" svg:x2="17.025cm" svg:y2="0.713cm"><text:p/></draw:line>Vertrag als studentische Hilfskraft in Druckerei und Poststelle (Landesbibliothek)<text:span text:style-name="T20"/></text:p>
      <text:p text:style-name="P16"/>
      <text:p text:style-name="P57"/>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0" svg:font-family="0" style:font-family-generic="roman" style:font-pitch="variable"/>
    <style:font-face style:name="Arial" svg:font-family="Arial" style:font-family-generic="swiss"/>
    <style:font-face style:name="Arial1" svg:font-family="Arial" style:font-family-generic="system" style:font-pitch="variable"/>
    <style:font-face style:name="F16" svg:font-family="F16" style:font-family-generic="roman" style:font-pitch="variable"/>
    <style:font-face style:name="F27" svg:font-family="F27" style:font-family-generic="roman"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ucida Sans" svg:font-family="'Lucida Sans'" style:font-family-generic="swiss" style:font-pitch="variable"/>
    <style:font-face style:name="Mangal" svg:font-family="Mangal"/>
    <style:font-face style:name="Mangal1" svg:font-family="Mangal" style:font-pitch="variable"/>
    <style:font-face style:name="Microsoft YaHei" svg:font-family="'Microsoft YaHei'" style:font-pitch="variable"/>
    <style:font-face style:name="NSimSun" svg:font-family="NSimSun" style:font-pitch="variable"/>
    <style:font-face style:name="NSimSun1" svg:font-family="NSimSun" style:font-family-generic="system" style:font-pitch="variable"/>
    <style:font-face style:name="OpenSymbol" svg:font-family="OpenSymbol, 'Arial Unicode MS'" style:font-charset="x-symbol"/>
    <style:font-face style:name="OpenSymbol1" svg:font-family="OpenSymbol, 'Arial Unicode MS'" style:font-pitch="variable"/>
    <style:font-face style:name="SimSun" svg:font-family="SimSun" style:font-pitch="variable"/>
    <style:font-face style:name="Symbol" svg:font-family="Symbol"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erif" style:font-family-generic="roman"/>
    <style:font-face style:name="sans-serif" svg:font-family="sans-serif, Aria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de" fo:country="DE" style:letter-kerning="true" style:font-name-asian="NSimSun1" style:font-size-asian="10.5pt" style:language-asian="zh" style:country-asian="CN" style:font-name-complex="Ari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page"/>
      <style:text-properties style:use-window-font-color="true" loext:opacity="0%" style:font-name="Liberation Serif" fo:font-size="12pt" fo:language="de" fo:country="DE" style:font-name-asian="NSimSun1"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left" style:justify-single-word="false" fo:orphans="0" fo:widows="0" fo:hyphenation-ladder-count="no-limit" fo:hyphenation-keep="auto" loext:hyphenation-keep-type="column" loext:hyphenation-keep-line="false" style:text-autospace="ideograph-alpha" style:punctuation-wrap="simple" style:line-break="strict" style:writing-mode="lr-tb"/>
      <style:text-properties fo:color="#00000a" loext:opacity="100%" style:font-name="Liberation Serif1" fo:font-family="'Liberation Serif', 'Times New Roman'" style:font-family-generic="roman" style:font-pitch="variable" fo:font-size="12pt" style:letter-kerning="true" style:font-name-asian="SimSun" style:font-family-asian="SimSun" style:font-pitch-asian="variable" style:font-size-asian="12pt" style:font-name-complex="Mangal1" style:font-family-complex="Mangal"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Mangal1" style:font-family-complex="Mangal"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style>
    <style:style style:name="Heading_20_1" style:display-name="Heading 1" style:family="paragraph" style:parent-style-name="Heading" style:next-style-name="Text_20_body" style:default-outline-level="1" style:class="chapter">
      <style:paragraph-properties fo:margin-left="0cm" fo:margin-right="0cm" fo:margin-top="0.423cm" fo:margin-bottom="0.212cm" style:contextual-spacing="false" fo:text-indent="0cm" style:auto-text-indent="false"/>
      <style:text-properties fo:font-size="18pt" fo:font-weight="bold" style:font-size-asian="18pt" style:font-weight-asian="bold" style:font-size-complex="18pt" style:font-weight-complex="bold"/>
    </style:style>
    <style:style style:name="Heading_20_2" style:display-name="Heading 2" style:family="paragraph" style:parent-style-name="Heading" style:next-style-name="Text_20_body" style:default-outline-level="2" style:list-style-name="" style:class="chapter">
      <style:paragraph-properties fo:margin-left="0cm" fo:margin-right="0cm" fo:margin-top="0.353cm" fo:margin-bottom="0.212cm" style:contextual-spacing="false" fo:text-indent="0cm" style:auto-text-indent="false"/>
      <style:text-properties fo:font-size="16pt" fo:font-weight="bold" style:font-size-asian="16pt" style:font-weight-asian="bold" style:font-size-complex="16pt" style:font-weight-complex="bold"/>
    </style:style>
    <style:style style:name="Heading_20_3" style:display-name="Heading 3" style:family="paragraph" style:parent-style-name="Heading" style:next-style-name="Text_20_body" style:default-outline-level="3" style:list-style-name="" style:class="chapter">
      <style:paragraph-properties fo:margin-left="0cm" fo:margin-right="0cm" fo:margin-top="0.247cm" fo:margin-bottom="0.212cm" style:contextual-spacing="false" fo:text-indent="0cm" style:auto-text-indent="false"/>
      <style:text-properties fo:color="#808080" loext:opacity="100%"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list-style-name="" style:class="chapter">
      <style:paragraph-properties fo:margin-left="0cm" fo:margin-right="0cm" fo:margin-top="0.212cm" fo:margin-bottom="0.212cm" style:contextual-spacing="false" fo:text-indent="0cm" style:auto-text-indent="false"/>
      <style:text-properties style:font-name="Liberation Serif1" fo:font-family="'Liberation Serif', 'Times New Roman'" style:font-family-generic="roman" style:font-pitch="variable" fo:font-size="12pt" fo:font-weight="bold" style:font-name-asian="NSimSun" style:font-family-asian="NSimSun" style:font-pitch-asian="variable" style:font-size-asian="12pt" style:font-weight-asian="bold" style:font-name-complex="Lucida Sans" style:font-family-complex="'Lucida Sans'" style:font-family-generic-complex="swiss" style:font-pitch-complex="variable" style:font-size-complex="12pt" style:font-weight-complex="bold"/>
    </style:style>
    <style:style style:name="caption"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caption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Title_20__28_user_29_" style:display-name="Title (user)" style:family="paragraph" style:parent-style-name="Heading">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es" style:family="paragraph" style:parent-style-name="Standard">
      <style:text-properties fo:color="#000000" loext:opacity="100%" style:font-name="sans-serif" fo:font-family="sans-serif, Arial" fo:font-size="14.5pt" fo:letter-spacing="normal" style:font-name-asian="Mangal1" style:font-family-asian="Mangal" style:font-pitch-asian="variable" style:font-size-asian="14.5pt" style:language-asian="hi" style:country-asian="IN" style:font-name-complex="sans-serif" style:font-family-complex="sans-serif, Arial" style:font-size-complex="12pt" style:text-scale="100%"/>
    </style:style>
    <style:style style:name="Table_20_Contents" style:display-name="Table Contents" style:family="paragraph" style:parent-style-name="Standard" style:class="extra"/>
    <style:style style:name="Table_20_Heading" style:display-name="Table Heading" style:family="paragraph" style:parent-style-name="Table_20_Contents" style:class="extra"/>
    <style:style style:name="Frame_20_contents" style:display-name="Frame contents" style:family="paragraph" style:parent-style-name="Standard" style:class="extra"/>
    <style:style style:name="WW8Num2z0" style:family="text">
      <style:text-properties style:font-name="Symbol1" fo:font-family="Symbol" style:font-family-generic="roman" style:font-pitch="variable" style:font-charset="x-symbol" style:font-name-complex="Symbol" style:font-family-complex="Symbol" style:font-pitch-complex="variable"/>
    </style:style>
    <style:style style:name="WW8Num2z1" style:family="text">
      <style:text-properties style:font-name="OpenSymbol1" fo:font-family="OpenSymbol, 'Arial Unicode MS'" style:font-pitch="variable" style:font-name-complex="OpenSymbol1" style:font-family-complex="OpenSymbol, 'Arial Unicode MS'" style:font-pitch-complex="variable"/>
    </style:style>
    <style:style style:name="WW8Num3z0" style:family="text">
      <style:text-properties style:font-name="Symbol1" fo:font-family="Symbol" style:font-family-generic="roman" style:font-pitch="variable" style:font-charset="x-symbol" style:font-name-complex="Symbol" style:font-family-complex="Symbol" style:font-pitch-complex="variable"/>
    </style:style>
    <style:style style:name="WW8Num3z1" style:family="text">
      <style:text-properties style:font-name="OpenSymbol1" fo:font-family="OpenSymbol, 'Arial Unicode MS'" style:font-pitch="variable" style:font-name-complex="OpenSymbol1" style:font-family-complex="OpenSymbol, 'Arial Unicode MS'" style:font-pitch-complex="variable"/>
    </style:style>
    <style:style style:name="WW8Num4z0" style:family="text">
      <style:text-properties style:font-name="Symbol1" fo:font-family="Symbol" style:font-family-generic="roman" style:font-pitch="variable" style:font-charset="x-symbol" style:font-name-complex="Symbol" style:font-family-complex="Symbol" style:font-pitch-complex="variable"/>
    </style:style>
    <style:style style:name="WW8Num4z1" style:family="text">
      <style:text-properties style:font-name="OpenSymbol1" fo:font-family="OpenSymbol, 'Arial Unicode MS'" style:font-pitch="variable" style:font-name-complex="OpenSymbol1" style:font-family-complex="OpenSymbol, 'Arial Unicode MS'" style:font-pitch-complex="variable"/>
    </style:style>
    <style:style style:name="WW8Num5z0" style:family="text">
      <style:text-properties style:font-name="Symbol1" fo:font-family="Symbol" style:font-family-generic="roman" style:font-pitch="variable" style:font-charset="x-symbol" style:font-name-complex="Symbol" style:font-family-complex="Symbol" style:font-pitch-complex="variable"/>
    </style:style>
    <style:style style:name="WW8Num5z1" style:family="text">
      <style:text-properties style:font-name="OpenSymbol1" fo:font-family="OpenSymbol, 'Arial Unicode MS'" style:font-pitch="variable" style:font-name-complex="OpenSymbol1" style:font-family-complex="OpenSymbol, 'Arial Unicode MS'" style:font-pitch-complex="variable"/>
    </style:style>
    <style:style style:name="WW8Num6z0" style:family="text">
      <style:text-properties style:font-name="Symbol1" fo:font-family="Symbol" style:font-family-generic="roman" style:font-pitch="variable" style:font-charset="x-symbol" style:font-name-complex="Symbol" style:font-family-complex="Symbol" style:font-pitch-complex="variable"/>
    </style:style>
    <style:style style:name="WW8Num6z1" style:family="text">
      <style:text-properties style:font-name="OpenSymbol1" fo:font-family="OpenSymbol, 'Arial Unicode MS'" style:font-pitch="variable" style:font-name-complex="OpenSymbol1" style:font-family-complex="OpenSymbol, 'Arial Unicode MS'" style:font-pitch-complex="variable"/>
    </style:style>
    <style:style style:name="WW8Num7z0" style:family="text">
      <style:text-properties style:font-name="Symbol1" fo:font-family="Symbol" style:font-family-generic="roman" style:font-pitch="variable" style:font-charset="x-symbol" style:font-name-complex="Symbol" style:font-family-complex="Symbol" style:font-pitch-complex="variable"/>
    </style:style>
    <style:style style:name="WW8Num7z1" style:family="text">
      <style:text-properties style:font-name="OpenSymbol1" fo:font-family="OpenSymbol, 'Arial Unicode MS'" style:font-pitch="variable" style:font-name-complex="OpenSymbol1" style:font-family-complex="OpenSymbol, 'Arial Unicode MS'" style:font-pitch-complex="variable"/>
    </style:style>
    <style:style style:name="WW8Num8z0" style:family="text">
      <style:text-properties style:font-name="Symbol1" fo:font-family="Symbol" style:font-family-generic="roman" style:font-pitch="variable" style:font-charset="x-symbol" style:font-name-complex="Symbol" style:font-family-complex="Symbol" style:font-pitch-complex="variable"/>
    </style:style>
    <style:style style:name="WW8Num8z1" style:family="text">
      <style:text-properties style:font-name="OpenSymbol1" fo:font-family="OpenSymbol, 'Arial Unicode MS'" style:font-pitch="variable" style:font-name-complex="OpenSymbol1" style:font-family-complex="OpenSymbol, 'Arial Unicode MS'" style:font-pitch-complex="variable"/>
    </style:style>
    <style:style style:name="WW8Num9z0" style:family="text">
      <style:text-properties style:font-name="Symbol1" fo:font-family="Symbol" style:font-family-generic="roman" style:font-pitch="variable" style:font-charset="x-symbol" style:font-name-complex="Symbol" style:font-family-complex="Symbol" style:font-pitch-complex="variable"/>
    </style:style>
    <style:style style:name="WW8Num9z1" style:family="text">
      <style:text-properties style:font-name="OpenSymbol1" fo:font-family="OpenSymbol, 'Arial Unicode MS'" style:font-pitch="variable" style:font-name-complex="OpenSymbol1" style:font-family-complex="OpenSymbol, 'Arial Unicode MS'" style:font-pitch-complex="variable"/>
    </style:style>
    <style:style style:name="WW8Num10z0" style:family="text">
      <style:text-properties style:font-name="Symbol1" fo:font-family="Symbol" style:font-family-generic="roman" style:font-pitch="variable" style:font-charset="x-symbol" style:font-name-complex="Symbol" style:font-family-complex="Symbol" style:font-pitch-complex="variable"/>
    </style:style>
    <style:style style:name="WW8Num10z1" style:family="text">
      <style:text-properties style:font-name="OpenSymbol1" fo:font-family="OpenSymbol, 'Arial Unicode MS'" style:font-pitch="variable" style:font-name-complex="OpenSymbol1" style:font-family-complex="OpenSymbol, 'Arial Unicode MS'" style:font-pitch-complex="variable"/>
    </style:style>
    <style:style style:name="WW8Num11z0" style:family="text">
      <style:text-properties style:font-name="Symbol1" fo:font-family="Symbol" style:font-family-generic="roman" style:font-pitch="variable" style:font-charset="x-symbol" style:font-name-complex="Symbol" style:font-family-complex="Symbol" style:font-pitch-complex="variable"/>
    </style:style>
    <style:style style:name="WW8Num11z1" style:family="text">
      <style:text-properties style:font-name="OpenSymbol1" fo:font-family="OpenSymbol, 'Arial Unicode MS'" style:font-pitch="variable" style:font-name-complex="OpenSymbol1" style:font-family-complex="OpenSymbol, 'Arial Unicode MS'" style:font-pitch-complex="variable"/>
    </style:style>
    <style:style style:name="WW8Num12z0" style:family="text">
      <style:text-properties style:font-name="Symbol1" fo:font-family="Symbol" style:font-family-generic="roman" style:font-pitch="variable" style:font-charset="x-symbol" style:font-name-complex="Symbol" style:font-family-complex="Symbol" style:font-pitch-complex="variable"/>
    </style:style>
    <style:style style:name="WW8Num12z1" style:family="text">
      <style:text-properties style:font-name="OpenSymbol1" fo:font-family="OpenSymbol, 'Arial Unicode MS'" style:font-pitch="variable" style:font-name-complex="OpenSymbol1" style:font-family-complex="OpenSymbol, 'Arial Unicode MS'" style:font-pitch-complex="variable"/>
    </style:style>
    <style:style style:name="WW8Num13z0" style:family="text">
      <style:text-properties style:font-name="Symbol1" fo:font-family="Symbol" style:font-family-generic="roman" style:font-pitch="variable" style:font-charset="x-symbol" style:font-name-complex="Symbol" style:font-family-complex="Symbol" style:font-pitch-complex="variable"/>
    </style:style>
    <style:style style:name="WW8Num13z1" style:family="text">
      <style:text-properties style:font-name="OpenSymbol1" fo:font-family="OpenSymbol, 'Arial Unicode MS'" style:font-pitch="variable" style:font-name-complex="OpenSymbol1" style:font-family-complex="OpenSymbol, 'Arial Unicode MS'" style:font-pitch-complex="variable"/>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Arial Unicode MS'" style:font-charset="x-symbol" style:font-name-asian="OpenSymbol" style:font-family-asian="OpenSymbol, 'Arial Unicode MS'" style:font-charset-asian="x-symbol" style:font-name-complex="OpenSymbol" style:font-family-complex="OpenSymbol, 'Arial Unicode MS'" style:font-charset-complex="x-symbol"/>
    </style:style>
    <style:style style:name="ListLabel_20_1" style:display-name="ListLabel 1" style:family="text">
      <style:text-properties style:font-name-complex="Symbol" style:font-family-complex="Symbol" style:font-pitch-complex="variable"/>
    </style:style>
    <style:style style:name="ListLabel_20_2" style:display-name="ListLabel 2" style:family="text">
      <style:text-properties style:font-name-complex="OpenSymbol1" style:font-family-complex="OpenSymbol, 'Arial Unicode MS'" style:font-pitch-complex="variable"/>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WW8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WW8Num2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2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2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1"/>
      </text:list-level-style-bullet>
      <text:list-level-style-bullet text:level="5" text:style-name="WW8Num2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2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2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8" text:style-name="WW8Num2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2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WW8Num3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3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3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1"/>
      </text:list-level-style-bullet>
      <text:list-level-style-bullet text:level="5" text:style-name="WW8Num3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3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3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8" text:style-name="WW8Num3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3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WW8Num4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4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4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1"/>
      </text:list-level-style-bullet>
      <text:list-level-style-bullet text:level="5" text:style-name="WW8Num4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4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4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8" text:style-name="WW8Num4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4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8Num5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WW8Num5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5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5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1"/>
      </text:list-level-style-bullet>
      <text:list-level-style-bullet text:level="5" text:style-name="WW8Num5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5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5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8" text:style-name="WW8Num5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5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WW8Num6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6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6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1"/>
      </text:list-level-style-bullet>
      <text:list-level-style-bullet text:level="5" text:style-name="WW8Num6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6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6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8" text:style-name="WW8Num6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6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8Num7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WW8Num7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7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7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1"/>
      </text:list-level-style-bullet>
      <text:list-level-style-bullet text:level="5" text:style-name="WW8Num7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7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7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8" text:style-name="WW8Num7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7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8Num8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WW8Num8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8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8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1"/>
      </text:list-level-style-bullet>
      <text:list-level-style-bullet text:level="5" text:style-name="WW8Num8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8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8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8" text:style-name="WW8Num8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8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bullet text:level="1" text:style-name="WW8Num9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WW8Num9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9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9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1"/>
      </text:list-level-style-bullet>
      <text:list-level-style-bullet text:level="5" text:style-name="WW8Num9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9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9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8" text:style-name="WW8Num9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9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bullet text:level="1" text:style-name="WW8Num10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WW8Num10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10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10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1"/>
      </text:list-level-style-bullet>
      <text:list-level-style-bullet text:level="5" text:style-name="WW8Num10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10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10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8" text:style-name="WW8Num10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10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bullet text:level="1" text:style-name="WW8Num11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WW8Num11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11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11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1"/>
      </text:list-level-style-bullet>
      <text:list-level-style-bullet text:level="5" text:style-name="WW8Num11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11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11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8" text:style-name="WW8Num11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11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bullet text:level="1" text:style-name="WW8Num12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WW8Num12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12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12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1"/>
      </text:list-level-style-bullet>
      <text:list-level-style-bullet text:level="5" text:style-name="WW8Num12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12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12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8" text:style-name="WW8Num12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12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bullet text:level="1" text:style-name="WW8Num13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WW8Num13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13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13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1"/>
      </text:list-level-style-bullet>
      <text:list-level-style-bullet text:level="5" text:style-name="WW8Num13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13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13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8" text:style-name="WW8Num13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13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style>
    <style:style style:name="MP2" style:family="paragraph" style:parent-style-name="Title_20__28_user_29_">
      <style:paragraph-properties fo:margin-right="0cm" fo:margin-top="0.4cm" fo:margin-bottom="0.4cm" style:contextual-spacing="false"/>
      <style:text-properties fo:color="#000000" loext:opacity="100%" style:font-name="0" fo:font-size="14pt" fo:letter-spacing="normal" style:font-name-asian="Mangal1" style:font-size-asian="14pt" style:language-asian="hi" style:country-asian="IN" style:font-name-complex="0" style:font-size-complex="14pt" style:text-scale="100%"/>
    </style:style>
    <style:style style:name="MP3" style:family="paragraph" style:parent-style-name="Title_20__28_user_29_">
      <style:paragraph-properties fo:margin-right="0cm" fo:margin-top="0.4cm" fo:margin-bottom="0.4cm" style:contextual-spacing="false"/>
      <style:text-properties fo:color="#000000" loext:opacity="100%" style:font-name="0" fo:font-size="10pt" fo:letter-spacing="normal" style:font-name-asian="Mangal1" style:font-size-asian="10pt" style:language-asian="hi" style:country-asian="IN" style:font-name-complex="0" style:font-size-complex="10pt" style:text-scale="100%"/>
    </style:style>
    <style:style style:name="MP4" style:family="paragraph" style:parent-style-name="Footer">
      <style:paragraph-properties fo:padding-left="0cm" fo:padding-right="0cm" fo:padding-top="0.035cm" fo:padding-bottom="0cm" fo:border-left="none" fo:border-right="none" fo:border-top="0.51pt solid #000001" fo:border-bottom="none" style:shadow="none"/>
    </style:style>
    <style:style style:name="MT1" style:family="text">
      <style:text-properties fo:font-size="10pt" style:font-size-asian="10pt" style:font-size-complex="10pt"/>
    </style:style>
    <style:style style:name="MT2" style:family="text">
      <style:text-properties fo:color="#000000" loext:opacity="100%" style:font-name="0" fo:font-size="10pt" fo:letter-spacing="normal" style:font-name-asian="Mangal1" style:font-size-asian="10pt" style:language-asian="hi" style:country-asian="IN" style:font-name-complex="0" style:font-size-complex="10pt" style:text-scale="100%"/>
    </style:style>
    <style:style style:name="MT3" style:family="text">
      <style:text-properties fo:font-size="8pt" style:font-size-asian="8pt" style:font-size-complex="8pt"/>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60" style:layout-grid-base-height="0.423cm" style:layout-grid-ruby-height="0cm" style:layout-grid-mode="none" style:layout-grid-ruby-below="false" style:layout-grid-print="false" style:layout-grid-display="false" style:layout-grid-base-width="0.36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75cm" fo:margin-bottom="0.877cm" style:dynamic-spacing="true"/>
      </style:header-style>
      <style:footer-style>
        <style:header-footer-properties fo:min-height="0.891cm" fo:margin-top="0.792cm" style:dynamic-spacing="true"/>
      </style:footer-style>
    </style:page-layout>
    <number:date-style style:name="N30" number:automatic-order="true" number:format-source="language">
      <number:day/>
      <number:text>.</number:text>
      <number:month/>
      <number:text>.</number:text>
      <number:year/>
    </number:date-style>
  </office:automatic-styles>
  <office:master-styles>
    <style:master-page style:name="Standard" style:page-layout-name="Mpm1">
      <style:header>
        <text:p text:style-name="MP1"><text:span text:style-name="MT1">Profil <text:s text:c="4"/>- <text:s text:c="4"/>Seite </text:span><text:span text:style-name="MT1"><text:page-number text:select-page="current">15</text:page-number></text:span></text:p>
      </style:header>
      <style:header-first>
        <text:p text:style-name="MP2">Proﬁl<text:span text:style-name="MT2"/></text:p>
        <text:p text:style-name="MP3"/>
      </style:header-first>
      <style:footer>
        <text:p text:style-name="MP4"><text:span text:style-name="MT3">Stand: </text:span><text:span text:style-name="MT3"><text:date style:data-style-name="N30" text:date-value="2026-03-09T17:54:56.304693049">09.03.26</text:date></text:span></text:p>
      </style:footer>
      <style:footer-first>
        <text:p text:style-name="MP4"><text:span text:style-name="MT3">Stand: </text:span><text:span text:style-name="MT3"><text:date style:data-style-name="N30" text:date-value="2026-03-09T17:54:56.305104810">09.03.26</text:date></text:span></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15-03-18T16:13:47</meta:creation-date>
    <dc:date>2026-03-09T17:53:31.067657100</dc:date>
    <meta:editing-cycles>98</meta:editing-cycles>
    <meta:editing-duration>PT18H40M19S</meta:editing-duration>
    <meta:generator>LibreOffice/26.2.1.2$Windows_X86_64 LibreOffice_project/620$Build-2</meta:generator>
    <meta:document-statistic meta:table-count="1" meta:image-count="0" meta:object-count="0" meta:page-count="15" meta:paragraph-count="424" meta:word-count="1888" meta:character-count="18006" meta:non-whitespace-character-count="15714"/>
  </office:meta>
</office:document-meta>
</file>